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Datum : donderdag 11 mei 2017</text:span> </text:p>
            <text:p text:style-name="tussenkopcur">Tijd: 19.30 – 20.00 uur</text:p>
            <text:p text:style-name="tussenkopcur">Plaats: Raadszaal, gemeentehuis Heerenveen</text:p>
            <text:p text:style-name="tussenkopcur">Agenda:</text:p>
            <text:p text:style-name="al">1. Opening</text:p>
            <text:p text:style-name="al">2. Vaststelling agenda</text:p>
            <text:p text:style-name="al">3a. Besluitenlijst van de openbare vergadering van 30 maart 2017</text:p>
            <text:p text:style-name="al">3b. Toezeggingen / LTA</text:p>
            <text:p text:style-name="al">4. Mededelingen / ingekomen stukken</text:p>
            <text:p text:style-name="al">5. Rondvraag</text:p>
            <text:p text:style-name="al">6. Vvgb dorpshuis (vervanging) Tijnjeweg 18 Gersloot (raad 22 mei 2017)</text:p>
            <text:p text:style-name="al">7. Sluiting</text:p>
            <text:p text:style-name="al"/>
            <text:p text:style-name="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al">Achterliggende stukken kunt u vinden op de website van de gemeenteraad: <text:a xlink:href="http://www.gemeenteraadheerenveen.frl/" xlink:type="simple">www.gemeenteraadheerenveen.frl</text:a>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141</text:span><text:line-break/><text:date style:data-style-name="dag" text:fixed="true" text:date-value="2017-05-01"/><text:line-break/><text:date style:data-style-name="jaar" text:fixed="true" text:date-value="2017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41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141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1</meta:user-defined>
    <meta:user-defined meta:name="OVERHEIDop.publicationIssue">66141</meta:user-defined>
    <meta:user-defined meta:name="OVERHEIDop.GmbID/DC.identifier">gmb-2017-6614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