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RAADSCOMMISSIE SAZA</text:p>
      <text:section text:name="regeling_id1-3-2" text:style-name="regeling">
        <text:section text:name="aanhef_id1-3-2-1" text:style-name="aanhef"/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>Datum : donderdag 11 mei 2017</text:span> </text:p>
            <text:p text:style-name="tussenkopcur">Tijd: 20.00 uur </text:p>
            <text:p text:style-name="tussenkopcur">Plaats: Raadszaal, gemeentehuis Heerenveen</text:p>
            <text:p text:style-name="tussenkopcur">Agenda:</text:p>
            <text:p text:style-name="al">1. Opening</text:p>
            <text:p text:style-name="al">2. Vaststelling agenda</text:p>
            <text:p text:style-name="al">3a Besluitenlijst van de openbare vergadering van 30 maart 2017</text:p>
            <text:p text:style-name="al">3b. Toezeggingen / LTA</text:p>
            <text:p text:style-name="al">3b1. Stand van zaken ontwikkelingen Caparis (op verzoek van commissie)</text:p>
            <text:p text:style-name="al">3b2. Ontwikkelingen de Buitenkans (op verzoek van GBHeerenveen)</text:p>
            <text:p text:style-name="al">4. Mededelingen / ingekomen stukken</text:p>
            <text:p text:style-name="al">5. Rondvraag</text:p>
            <text:p text:style-name="al">6. Kindpakket 18+ (raad 22 mei 2017)</text:p>
            <text:p text:style-name="al">7. Wmo verordening 2017 (raad 22 mei 2017)</text:p>
            <text:p text:style-name="al">8. Meerjarenbegroting 2017-2020 De Basis (raad 22 mei 2017)</text:p>
            <text:p text:style-name="al">9. Sluiting</text:p>
            <text:p text:style-name="al"/>
            <text:p text:style-name="al">Inspreken op agendapunten is mogelijk. Indien u hiervan gebruik wilt maken vragen wij u om dit te melden via e-mailbericht aan griffie@heerenveen.nl (uiterlijk om 12.00 uur op de dag van de vergadering).</text:p>
            <text:p text:style-name="al">Achterliggende stukken kunt u vinden op de website van de gemeenteraad: <text:a xlink:href="http://www.gemeenteraadheerenveen.nl/" xlink:type="simple">www.gemeenteraadheerenveen.nl</text:a>. </text:p>
            <text:p text:style-name="al"/>
          </text:section>
        </text:section>
        <text:section text:name="regeling-sluiting_id1-3-2-3" text:style-name="regeling-sluiting">
          <text:section text:name="ondertekening_id1-3-2-3-1"/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66138</text:span><text:line-break/><text:date style:data-style-name="dag" text:fixed="true" text:date-value="2017-05-01"/><text:line-break/><text:date style:data-style-name="jaar" text:fixed="true" text:date-value="2017-05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7  nr. 66138</text:span><text:date style:data-style-name="nicedate" text:fixed="true" text:date-value="2017-05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7  nr. 66138</text:span><text:date style:data-style-name="nicedate" text:fixed="true" text:date-value="2017-05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DC.title">RAADSCOMMISSIE SAZA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7</meta:user-defined>
    <meta:user-defined meta:name="DCTERMS.W3CDTF/DCTERMS.available">2017-05-01</meta:user-defined>
    <meta:user-defined meta:name="OVERHEIDop.publicationIssue">66138</meta:user-defined>
    <meta:user-defined meta:name="OVERHEIDop.GmbID/DC.identifier">gmb-2017-66138</meta:user-defined>
    <meta:user-defined meta:name="OVERHEID.TaxonomieBeleidsagenda/OVERHEID.category">Bestuur | Organisatie en beleid</meta:user-defined>
    <meta:user-defined meta:name="OVERHEID.Gemeente/DC.spatial">Heerenveen</meta:user-defined>
    <meta:user-defined meta:name="OVERHEID.Organisatietype/OVERHEID.organisationType">gemeente</meta:user-defined>
    <meta:user-defined meta:name="OVERHEID.Informatietype/DC.type">officiële publicatie</meta:user-defined>
    <dc:language>nl</dc:language>
    <meta:user-defined meta:name="OVERHEID.Gemeente/DC.creator">Heerenveen</meta:user-defined>
    <meta:user-defined meta:name="OVERHEIDgvop.Informatietype/DC.type">Overige overheidsinformatie</meta:user-defined>
    <meta:user-defined meta:name="OVERHEID.Gemeente/OVERHEID.authority">Heerenveen</meta:user-defined>
    <meta:user-defined meta:name="OVERHEID.Gemeente/DCTERMS.publisher">Heerenveen</meta:user-defined>
    <meta:user-defined meta:name="OVERHEIDop.versieInformatie"/>
  </office:meta>
</office:document-meta>
</file>