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GORREDIJKSTERWEG 36 JUBBEG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het bouwen van een garage op het perceel Gorredijksterweg 36 te Jubbega  (20-04-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6114</text:span><text:line-break/><text:date style:data-style-name="dag" text:fixed="true" text:date-value="2017-04-21"/><text:line-break/><text:date style:data-style-name="jaar" text:fixed="true" text:date-value="2017-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66114</text:span><text:date style:data-style-name="nicedate" text:fixed="true" text:date-value="2017-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66114</text:span><text:date style:data-style-name="nicedate" text:fixed="true" text:date-value="2017-04-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GORREDIJKSTERWEG 36 JUBBEGA</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4-21</meta:user-defined>
    <meta:user-defined meta:name="OVERHEIDop.publicationIssue">66114</meta:user-defined>
    <meta:user-defined meta:name="OVERHEIDop.GmbID/DC.identifier">gmb-2017-66114</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11KE 36</meta:user-defined>
    <meta:user-defined meta:name="OVERHEIDop.woonplaats">Jubbega</meta:user-defined>
    <meta:user-defined meta:name="OVERHEIDop.straatnaam">Gorredijkster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202921 555201</meta:user-defined>
    <meta:user-defined meta:name="OVERHEIDop.versieInformatie"/>
  </office:meta>
</office:document-meta>
</file>