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andhavingsuitvoeringsprogramma 2017 (HUP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de gemeente Urk maakt op grond van art. 3:42 van de Algemene wet bestuursrecht bekend dat zij op 28 maart 2017 het <text:span text:style-name="nadrukcur">Handhavingsuitvoeringsprogramma 2017 (HUP) </text:span>heeft vastgesteld. In het HUP 2017 zijn de prioriteiten uit het <text:span text:style-name="nadrukcur">handhavingsbeleid Gemeente Urk 2016 - 2019</text:span> voor het jaar 2017 meer in detail uitgewerkt naar concrete handhavingsactiviteiten gekoppeld aan de financiële middelen, beschikbare capaciteit en beschikbare uren. </text:p>
            <text:p text:style-name="common-al">Het HUP 2017 treedt in werking op 21 april 2017 en werkt terug tot 1 januari 2017. Het HUP 2017 is te raadplegen op de gemeentelijke website. Ook ligt het vanaf heden voor een ieder ter inzage bij de balie in het gemeentehuis in Urk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Urk, 18 april 2017</text:span>
            <text:span text:style-name="datum"/>
          </text:p>
          </text:section>
          <text:section text:name="ondertekening_id1-3-2-2-2">
            <text:p>Burgemeester en wethouders van Urk</text:p>
            <text:p><text:span text:style-name="ondertekening_naam"><text:span text:style-name="voornaam"/><text:span text:style-name="achternaam"/></text:span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rk</text:p>
            </table:table-cell>
            <table:table-cell office:value-type="string" table:style-name="header.C">
              <text:p text:style-name="headerright"><text:span text:style-name="nr">Nr. 66057</text:span><text:line-break/><text:date style:data-style-name="dag" text:fixed="true" text:date-value="2017-04-21"/><text:line-break/><text:date style:data-style-name="jaar" text:fixed="true" text:date-value="2017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66057</text:span><text:date style:data-style-name="nicedate" text:fixed="true" text:date-value="2017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66057</text:span><text:date style:data-style-name="nicedate" text:fixed="true" text:date-value="2017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Handhavingsuitvoeringsprogramma 2017 (HUP)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4-21</meta:user-defined>
    <meta:user-defined meta:name="OVERHEIDop.publicationIssue">66057</meta:user-defined>
    <meta:user-defined meta:name="OVERHEIDop.GmbID/DC.identifier">gmb-2017-66057</meta:user-defined>
    <meta:user-defined meta:name="OVERHEID.TaxonomieBeleidsagenda/OVERHEID.category">Ruimte en infrastructuur | Organisatie en beleid</meta:user-defined>
    <meta:user-defined meta:name="OVERHEID.Gemeente/DC.spatial">Urk</meta:user-defined>
    <meta:user-defined meta:name="OVERHEIDop.referentienummer">2017.00131</meta:user-defined>
    <meta:user-defined meta:name="DCTERMS.abstract">Programma voor de uitvoering van de handhavingstaken</meta:user-defined>
    <meta:user-defined meta:name="DCTERMS.alternative">Handhavingsuitvoeringsprogramma 2017</meta:user-defined>
    <meta:user-defined meta:name="OVERHEID.Organisatietype/OVERHEID.organisationType">gemeente</meta:user-defined>
    <meta:user-defined meta:name="OVERHEID.Informatietype/DC.type">officiële publicatie</meta:user-defined>
    <meta:user-defined meta:name="OVERHEID.Gemeente/DC.creator">Urk</meta:user-defined>
    <dc:language>nl</dc:language>
    <meta:user-defined meta:name="OVERHEID.PostcodeHuisnummer/OVERHEIDop.postcodeHuisnummer">8321GT 9</meta:user-defined>
    <meta:user-defined meta:name="OVERHEIDop.woonplaats">Urk</meta:user-defined>
    <meta:user-defined meta:name="OVERHEIDop.straatnaam">Singel</meta:user-defined>
    <meta:user-defined meta:name="OVERHEIDgvop.Informatietype/DC.type">Beleidsregels</meta:user-defined>
    <meta:user-defined meta:name="OVERHEID.Gemeente/DCTERMS.publisher">Urk</meta:user-defined>
    <meta:user-defined meta:name="OVERHEID.Gemeente/OVERHEID.authority">Urk</meta:user-defined>
    <meta:user-defined meta:name="OVERHEID.EPSG28992/DC.spatial">169518 519569</meta:user-defined>
    <meta:user-defined meta:name="OVERHEIDop.versieInformatie"/>
  </office:meta>
</office:document-meta>
</file>