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SCHOTERSCHANSWEG 4 OUDESCH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bijgebouw op het perceel Schoterschansweg 4 te Oudeschoot (16-04-2017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5380</text:span><text:line-break/><text:date style:data-style-name="dag" text:fixed="true" text:date-value="2017-04-20"/><text:line-break/><text:date style:data-style-name="jaar" text:fixed="true" text:date-value="2017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65380</text:span><text:date style:data-style-name="nicedate" text:fixed="true" text:date-value="2017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65380</text:span><text:date style:data-style-name="nicedate" text:fixed="true" text:date-value="2017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SCHOTERSCHANSWEG 4 OUDESCHOOT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4-20</meta:user-defined>
    <meta:user-defined meta:name="OVERHEIDop.publicationIssue">65380</meta:user-defined>
    <meta:user-defined meta:name="OVERHEIDop.GmbID/DC.identifier">gmb-2017-65380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51CX 4</meta:user-defined>
    <meta:user-defined meta:name="OVERHEIDop.woonplaats">Oudeschoot</meta:user-defined>
    <meta:user-defined meta:name="OVERHEIDop.straatnaam">Schoterschansweg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3440 549585</meta:user-defined>
    <meta:user-defined meta:name="OVERHEIDop.versieInformatie"/>
  </office:meta>
</office:document-meta>
</file>