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URGEMEESTER FALKENAWEG 19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gevel van een woning op het perceel Burgemeester Falkenaweg 199 te Heerenveen </text:p>
            <text:p text:style-name="common-al">(14-04-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3281</text:span><text:line-break/><text:date style:data-style-name="dag" text:fixed="true" text:date-value="2017-04-18"/><text:line-break/><text:date style:data-style-name="jaar" text:fixed="true" text:date-value="2017-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3281</text:span><text:date style:data-style-name="nicedate" text:fixed="true" text:date-value="2017-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3281</text:span><text:date style:data-style-name="nicedate" text:fixed="true" text:date-value="2017-04-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BURGEMEESTER FALKENAWEG 199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4-18</meta:user-defined>
    <meta:user-defined meta:name="OVERHEIDop.publicationIssue">63281</meta:user-defined>
    <meta:user-defined meta:name="OVERHEIDop.GmbID/DC.identifier">gmb-2017-63281</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DC 199</meta:user-defined>
    <meta:user-defined meta:name="OVERHEIDop.woonplaats">Heerenveen</meta:user-defined>
    <meta:user-defined meta:name="OVERHEIDop.straatnaam">Burgemeester Falkena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998 551397</meta:user-defined>
    <meta:user-defined meta:name="OVERHEIDop.versieInformatie"/>
  </office:meta>
</office:document-meta>
</file>