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spraak Bestemmingsplan Heerenveen – Mercurius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temmingsplan opgesteld voor het perceel Mercurius 6 te Heerenveen. Het bestemmingsplan regelt het ter plaatse aanwezige bedrijf en laat daarnaast een woning toe. </text:p>
            <text:p text:style-name="common-al">
            <text:span text:style-name="nadrukcur">Stukken ter inzage</text:span>
          </text:p>
            <text:p text:style-name="common-al">Het bestemmingsplan ligt met ingang van donderdag 13 april gedurende vier weken ter inzage bij de receptie van het gemeentehuis, Crackstraat 2 te Heerenveen. Daarnaast kunnen de plannen worden ingezien op de website van de gemeente Heerenveen (<text:a xlink:href="http://www.heerenveen.nl/" xlink:type="simple">www.heerenveen.nl</text:a>), onder het kopje actueel / ter inzage. Het bestemmingsplan kan ook worden ingezien op <text:a xlink:href="http://www.ruimtelijkeplannen.nl/" xlink:type="simple">www.ruimtelijkeplannen.nl</text:a>. De identificatiecode hiervoor is NL.IMRO.0074.BPNHveenMercurius6-VO01.</text:p>
            <text:p text:style-name="common-al">
            <text:span text:style-name="nadrukcur">Inspraak</text:span>
          </text:p>
            <text:p text:style-name="common-al">Schriftelijke inspraakreacties kunnen tot en met woensdag 10 mei 2017 worden gericht aan:</text:p>
            <text:p text:style-name="common-al">Burgemeester en wethouders van Heerenveen</text:p>
            <text:p text:style-name="common-al">Postbus 15.000</text:p>
            <text:p text:style-name="common-al">8440 GA HEERENVEEN</text:p>
            <text:p text:style-name="common-al">of per email aan:</text:p>
            <text:p text:style-name="last-al">
            <text:a xlink:href="mailto:inspraak@heerenveen.nl" xlink:type="simple">inspraak@heerenveen.nl</text:a>, onder vermelding: “inspraak bestemmingsplan Mercurius 6”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8542</text:span><text:line-break/><text:date style:data-style-name="dag" text:fixed="true" text:date-value="2017-04-12"/><text:line-break/><text:date style:data-style-name="jaar" text:fixed="true" text:date-value="2017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58542</text:span><text:date style:data-style-name="nicedate" text:fixed="true" text:date-value="2017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58542</text:span><text:date style:data-style-name="nicedate" text:fixed="true" text:date-value="2017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Inspraak Bestemmingsplan Heerenveen – Mercurius 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4-12</meta:user-defined>
    <meta:user-defined meta:name="OVERHEIDop.publicationIssue">58542</meta:user-defined>
    <meta:user-defined meta:name="OVERHEIDop.GmbID/DC.identifier">gmb-2017-58542</meta:user-defined>
    <meta:user-defined meta:name="OVERHEID.TaxonomieBeleidsagenda/OVERHEID.category">Ruimte en infrastructuur | Organisatie en beleid</meta:user-defined>
    <meta:user-defined meta:name="OVERHEID.Gemeente/DC.spatial">Heerenveen</meta:user-defined>
    <meta:user-defined meta:name="OVERHEIDop.Ruimtelijkplan/OVERHEIDop.bekendmakingBetreffendePlan">NL.IMRO.0074.BPNHveenMercurius6-VO01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8GX 6</meta:user-defined>
    <meta:user-defined meta:name="OVERHEIDop.woonplaats">Heerenveen</meta:user-defined>
    <meta:user-defined meta:name="OVERHEIDop.straatnaam">Mercurius</meta:user-defined>
    <meta:user-defined meta:name="OVERHEIDgvop.Informatietype/DC.type">Plannen | ruimtelijk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879 553393</meta:user-defined>
    <meta:user-defined meta:name="OVERHEIDop.versieInformatie"/>
  </office:meta>
</office:document-meta>
</file>