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praak Bestemmingsplan Heerenveen – Tellepark 201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temmingsplan opgesteld voor het Tellegebied en omgeving te Heerenveen. Het bestemmingsplan heeft globaal betrekking op gronden tussen de Europalaan en de Meineszstraat. Het gebied wordt aan de noordkant begrensd door Trinitas en aan de zuidkant door het appartementengebouw Tellepark en woonzorgcentrum Marijke Hiem. Het bestemmingsplan maakt de bouw mogelijk van drie appartementengebouwen tussen Trinitas en het appartementengebouw Tellepark. Ter plaatse van de voormalige scholen Letterbeam en Petraschool worden gezinswoningen en zorgvoorzieningen toegelaten.</text:p>
            <text:p text:style-name="common-al">
            <text:span text:style-name="nadrukcur">Stukken ter inzage</text:span>
          </text:p>
            <text:p text:style-name="common-al">Het bestemmingsplan (voorontwerp) ligt met ingang van donderdag 13 april gedurende vier weken ter inzage bij de receptie van het gemeentehuis, Crackstraat 2 te Heerenveen. Daarnaast kunnen de plannen worden ingezien op de website van de gemeente Heerenveen (<text:a xlink:href="http://www.heerenveen.nl/" xlink:type="simple">www.heerenveen.nl</text:a>), onder het kopje actueel / ter inzage. Het bestemmingsplan kan ook worden ingezien op <text:a xlink:href="http://www.ruimtelijkeplannen.nl/" xlink:type="simple">www.ruimtelijkeplannen.nl</text:a>. De identificatiecode hiervoor is NL.IMRO.0074.Tellepark2017-VO01.</text:p>
            <text:p text:style-name="common-al">
            <text:span text:style-name="nadrukcur">Inspraak</text:span>
          </text:p>
            <text:p text:style-name="common-al">Schriftelijke inspraakreacties kunnen tot en met woensdag 10 mei 2017 worden gericht aan:</text:p>
            <text:p text:style-name="common-al">Burgemeester en wethouders van Heerenveen</text:p>
            <text:p text:style-name="common-al">Postbus 15.000</text:p>
            <text:p text:style-name="common-al">8440 GA HEERENVEEN</text:p>
            <text:p text:style-name="common-al">of per email aan:</text:p>
            <text:p text:style-name="last-al">
            <text:a xlink:href="mailto:inspraak@heerenveen.nl" xlink:type="simple">inspraak@heerenveen.nl</text:a>, onder vermelding “inspraak bestemmingsplan Tellepark 2017”.</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7892</text:span><text:line-break/><text:date style:data-style-name="dag" text:fixed="true" text:date-value="2017-04-12"/><text:line-break/><text:date style:data-style-name="jaar" text:fixed="true" text:date-value="2017-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57892</text:span><text:date style:data-style-name="nicedate" text:fixed="true" text:date-value="2017-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57892</text:span><text:date style:data-style-name="nicedate" text:fixed="true" text:date-value="2017-04-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Inspraak Bestemmingsplan Heerenveen – Tellepark 2017</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4-12</meta:user-defined>
    <meta:user-defined meta:name="OVERHEIDop.publicationIssue">57892</meta:user-defined>
    <meta:user-defined meta:name="OVERHEIDop.GmbID/DC.identifier">gmb-2017-57892</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Tellepark2017-VO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GB 100</meta:user-defined>
    <meta:user-defined meta:name="OVERHEIDop.woonplaats">Heerenveen</meta:user-defined>
    <meta:user-defined meta:name="OVERHEIDop.straatnaam">Coehoorn van Scheltingaweg</meta:user-defined>
    <meta:user-defined meta:name="OVERHEID.PostcodeHuisnummer/OVERHEIDop.postcodeHuisnummer">8442EZ 229</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1536 552195</meta:user-defined>
    <meta:user-defined meta:name="OVERHEID.EPSG28992/DC.spatial">191580 552173</meta:user-defined>
    <meta:user-defined meta:name="OVERHEIDop.versieInformatie"/>
  </office:meta>
</office:document-meta>
</file>