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0 APRIL 2017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maandagavond 10 april 2017 zijn in het gemeentehuis te Heerenveen de volgende openbare hoorzittingen gepland:</text:p>
            <text:p text:style-name="al"/>
            <text:p text:style-name="al">19.00 uur:</text:p>
            <text:p text:style-name="al">bezwaarschrift tegen het aanwijzen als monument van het pand op de locatie P.G. Otterweg 5 te Luinjeberd.</text:p>
            <text:p text:style-name="al"/>
            <text:p text:style-name="al">19.20 uur:</text:p>
            <text:p text:style-name="al">bezwaarschrift tegen het aanwijzen als monument van het pand op de locatie Jogchem Alberdaweg 22 te Jubbega.</text:p>
            <text:p text:style-name="al"/>
            <text:p text:style-name="al">19.40 uur:</text:p>
            <text:p text:style-name="al">bezwaarschrift tegen de verlening van een omgevingsvergunning voor het bouwen van een kelder op de locatie Buitenweg 3 te Oudehorne.</text:p>
            <text:p text:style-name="al"/>
            <text:p text:style-name="al">20.05 uur:</text:p>
            <text:p text:style-name="al">bezwaarschrift tegen de verlening van een omgevingsvergunning voor het veranderen van een kantoorruimte (begane ruimte) in 2 woningen op de locatie Lindegracht 23 en Kerkstraat 34 te Heerenveen.</text:p>
            <text:p text:style-name="al"/>
            <text:p text:style-name="al">Deze planning kan worden gewijzigd. Voor informatie hierover kunt u bellen met het secretariaat van de commissie bezwaarschriften, tel 14 0513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308</text:span><text:line-break/><text:date style:data-style-name="dag" text:fixed="true" text:date-value="2017-04-07"/><text:line-break/><text:date style:data-style-name="jaar" text:fixed="true" text:date-value="2017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7308</text:span><text:date style:data-style-name="nicedate" text:fixed="true" text:date-value="2017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7308</text:span><text:date style:data-style-name="nicedate" text:fixed="true" text:date-value="2017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0 APRIL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07</meta:user-defined>
    <meta:user-defined meta:name="OVERHEIDop.publicationIssue">57308</meta:user-defined>
    <meta:user-defined meta:name="OVERHEIDop.GmbID/DC.identifier">gmb-2017-57308</meta:user-defined>
    <meta:user-defined meta:name="OVERHEID.TaxonomieBeleidsagenda/OVERHEID.category">Recht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