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SAZ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30 maart 2017</text:p>
            <text:p text:style-name="tussenkopcur">Tijd: 19.30 uur </text:p>
            <text:p text:style-name="tussenkopcur">Plaats: Vergaderkamer 12/13, gemeentehuis Heerenveen</text:p>
            <text:p text:style-name="tussenkopcur">19.30 – 19.45 uur: Informele ontmoeting Participatieraad en raadsleden</text:p>
            <text:p text:style-name="tussenkopcur">Agenda:</text:p>
            <text:p text:style-name="common-al">1. Opening</text:p>
            <text:p text:style-name="common-al">2. Vaststelling agenda</text:p>
            <text:p text:style-name="common-al">3a Besluitenlijst van de openbare vergadering van 3 maart 2017</text:p>
            <text:p text:style-name="common-al">3b. Toezeggingen / LTA</text:p>
            <text:p text:style-name="common-al">4. Mededelingen / ingekomen stukken</text:p>
            <text:p text:style-name="common-al">5. Rondvraag</text:p>
            <text:p text:style-name="common-al">6. Evaluatie proces CZM/HZR (informeel)</text:p>
            <text:p text:style-name="common-al">7. Nieuwe Cultuurnota (raad 10 april 2017)</text:p>
            <text:p text:style-name="common-al">8. Sluiting</text:p>
            <text:p text:style-name="common-al"/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common-al">Achterliggende stukken kunt u vinden op de website van de gemeenteraad: <text:a xlink:href="http://www.gemeenteraadheerenveen.nl/" xlink:type="simple">www.gemeenteraadheerenveen.nl</text:a>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0265</text:span><text:line-break/><text:date style:data-style-name="dag" text:fixed="true" text:date-value="2017-03-29"/><text:line-break/><text:date style:data-style-name="jaar" text:fixed="true" text:date-value="2017-03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50265</text:span><text:date style:data-style-name="nicedate" text:fixed="true" text:date-value="2017-03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50265</text:span><text:date style:data-style-name="nicedate" text:fixed="true" text:date-value="2017-03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SAZA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3-29</meta:user-defined>
    <meta:user-defined meta:name="OVERHEIDop.publicationIssue">50265</meta:user-defined>
    <meta:user-defined meta:name="OVERHEIDop.GmbID/DC.identifier">gmb-2017-50265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