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RAADSVERGADER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enbare raadsvergadering op maandag <text:span text:style-name="nadrukvet">10 april </text:span><text:span text:style-name="nadrukvet">2017</text:span><text:span text:style-name="nadrukvet"/><text:span text:style-name="nadrukvet">om </text:span><text:span text:style-name="nadrukvet">20.00</text:span><text:span text:style-name="nadrukvet"> uur</text:span> in de raadszaal van het gemeentehuis, Crackstraat 2 te Heerenveen.</text:p>
            <text:p text:style-name="common-al"/>
            <text:p text:style-name="common-al">
            <text:span text:style-name="nadrukvet">Agenda</text:span>
          </text:p>
            <text:p text:style-name="common-al">1. Opening</text:p>
            <text:p text:style-name="common-al">2. Vaststelling agenda</text:p>
            <text:p text:style-name="common-al">3. Mondelinge vragen</text:p>
            <text:p text:style-name="common-al">4. Besluitenlijst 20 maart 2017</text:p>
            <text:p text:style-name="common-al">5. Lijst ingekomen stukken</text:p>
            <text:p text:style-name="common-al">6. Nieuwe Cultuurnota</text:p>
            <text:p text:style-name="common-al">7. Vaststelling bestemmingsplan Heerenveen Noord</text:p>
            <text:p text:style-name="common-al">8. Verklaring van geen bedenkingen Van Helomalaan 2 Heerenveen</text:p>
            <text:p text:style-name="common-al">9. Verklaring van geen bedenkingen Residence Tellepark Heerenveen</text:p>
            <text:p text:style-name="common-al">10. Ontwerpbegroting 2018 FUMO</text:p>
            <text:p text:style-name="common-al">11. Wijziging gemeenschappelijke regeling FUMO</text:p>
            <text:p text:style-name="common-al">12. Begrenzing Boswet en 2e wijziging APV, hoofdstuk 4, afdeling 3. Het bewaren van houtopstanden</text:p>
            <text:p text:style-name="common-al">13. Sluiting</text:p>
            <text:p text:style-name="common-al"/>
            <text:p text:style-name="common-al">Achterliggende stukken kunt u vinden op de website van de gemeenteraad: <text:a xlink:href="http://www.gemeenteraadheerenveen.frl/" xlink:type="simple">www.gemeenteraadheerenveen.frl</text:a>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50261</text:span><text:line-break/><text:date style:data-style-name="dag" text:fixed="true" text:date-value="2017-04-03"/><text:line-break/><text:date style:data-style-name="jaar" text:fixed="true" text:date-value="2017-04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7  nr. 50261</text:span><text:date style:data-style-name="nicedate" text:fixed="true" text:date-value="2017-04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7  nr. 50261</text:span><text:date style:data-style-name="nicedate" text:fixed="true" text:date-value="2017-04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RAADSVERGADERING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7</meta:user-defined>
    <meta:user-defined meta:name="DCTERMS.W3CDTF/DCTERMS.available">2017-04-03</meta:user-defined>
    <meta:user-defined meta:name="OVERHEIDop.publicationIssue">50261</meta:user-defined>
    <meta:user-defined meta:name="OVERHEIDop.GmbID/DC.identifier">gmb-2017-50261</meta:user-defined>
    <meta:user-defined meta:name="OVERHEID.TaxonomieBeleidsagenda/OVERHEID.category">Bestuur | Organisatie en beleid</meta:user-defined>
    <meta:user-defined meta:name="OVERHEID.Gemeente/DC.spatial">Heerenveen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Heerenveen</meta:user-defined>
    <meta:user-defined meta:name="OVERHEIDgvop.Informatietype/DC.type">Overige overheidsinformatie</meta:user-defined>
    <meta:user-defined meta:name="OVERHEID.Gemeente/OVERHEID.authority">Heerenveen</meta:user-defined>
    <meta:user-defined meta:name="OVERHEID.Gemeente/DCTERMS.publisher">Heerenveen</meta:user-defined>
    <meta:user-defined meta:name="OVERHEIDop.versieInformatie"/>
  </office:meta>
</office:document-meta>
</file>