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Ontwerp-bestemmingsplan ‘Kon. Wilhelminaweg 49 Oranjewoud e.o.’</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op grond van artikel 3.8 van de Wet ruimtelijke ordening bekend, dat met ingang van donderdag 23 maart 2017 voor een periode van zes weken het bestemmingsplan ‘Kon. Wilhelminaweg 49 Oranjewoud e.o.’ ter inzage ligt. </text:p>
            <text:p text:style-name="common-al">Dit bestemmingsplan heeft betrekking op het perceel Koningin Wilhelminaweg 49 in Oranjewoud en maakt de bouw van twee extra woningen mogelijk op dit perceel. De bestaande woning maakt eveneens deel uit van het ontwerpbestemmingsplan.</text:p>
            <text:p text:style-name="common-al">
            <text:span text:style-name="nadrukvet">
              <text:span text:style-name="nadrukcur">Inzage van het bestemmingsplan</text:span>
            </text:span>
          </text:p>
            <text:p text:style-name="common-al">Het ontwerp-bestemmingsplan kan gedurende de hiervoor genoemde termijn digitaal worden ingezien op de website <text:a xlink:href="http://www.ruimtelijkeplannen.nl/" xlink:type="simple">http://www.ruimtelijkeplannen.nl</text:a>. Op deze website selecteert u het tabblad ‘Bestemmingsplannen’, waarna u de mogelijkheid heeft om de stukken op te roepen via het invullen van de locatie, de naam of het planID-nummer (NL.IMRO.0074.PH1oranjewoudDP-OW01) van het ontwerpbestemmingsplan.</text:p>
            <text:p text:style-name="common-al">Tevens kunt u de papieren versie van het ontwerp-bestemmingsplan inzien tijdens openingsuren in het gemeentehuis (centrale receptie), Crackstraat 2 te Heerenveen. Bij verschillen tussen de digitale en de papieren versie van het ontwerp-bestemmingsplan is de digitale versie van het plan doorslaggevend.</text:p>
            <text:p text:style-name="common-al">
            <text:span text:style-name="nadrukvet">
              <text:span text:style-name="nadrukcur">Zienswijzen </text:span>
            </text:span>
          </text:p>
            <text:p text:style-name="common-al">Gedurende de termijn van ter inzage ligging kan iedereen zowel schriftelijk als mondeling bij de gemeenteraad een zienswijze kenbaar maken op het ontwerpbestemmingsplan.</text:p>
            <text:list text:style-name="id1-3-2-1-1-8">
              <text:list-item text:style-override="id1-3-2-1-1-8-1">
                <text:number>1.</text:number>
                <text:p text:style-name="al">Schriftelijke zienswijzen op het ontwerpbestemmingsplan moeten worden gericht aan de gemeenteraad van Heerenveen, Postbus 15.000, 8440 GA HEERENVEEN. Een schriftelijke zienswijze dient de volgende informatie te bevatten: naam, adres en handtekening van de indiener, datum en redenen van de zienswijze.</text:p>
                <text:p text:style-name="al">Het is niet mogelijk om per e-mail een zienswijze in te dienen.</text:p>
              </text:list-item>
              <text:list-item text:style-override="id1-3-2-1-1-8-2">
                <text:number>2.</text:number>
                <text:p text:style-name="al">Om een mondelinge zienswijze kenbaar te maken, kunt u contact opnemen met mevrouw Anke Beeksma van de afdeling Ruimtelijke Ontwikkeling op telefoonnummer 14 0513 of per e-mail a.beeksma@heerenveen.nl.</text:p>
              </text:list-item>
            </text:list>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Heerenveen</text:span>
            <text:span text:style-name="datum"> 22 maart 2017</text:span>
          </text:p>
          </text:section>
          <text:section text:name="ondertekening_id1-3-2-2-2">
            <text:p><text:span text:style-name="functie"/></text:p>
            <text:p><text:span text:style-name="deze"/></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3940</text:span><text:line-break/><text:date style:data-style-name="dag" text:fixed="true" text:date-value="2017-03-22"/><text:line-break/><text:date style:data-style-name="jaar" text:fixed="true" text:date-value="2017-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43940</text:span><text:date style:data-style-name="nicedate" text:fixed="true" text:date-value="2017-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43940</text:span><text:date style:data-style-name="nicedate" text:fixed="true" text:date-value="2017-03-2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bestemmingsplan ‘Kon. Wilhelminaweg 49 Oranjewoud e.o.’</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3-22</meta:user-defined>
    <meta:user-defined meta:name="OVERHEIDop.publicationIssue">43940</meta:user-defined>
    <meta:user-defined meta:name="OVERHEIDop.GmbID/DC.identifier">gmb-2017-43940</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PH1oranjewoudDP-OW01</meta:user-defined>
    <meta:user-defined meta:name="OVERHEIDop.referentienummer">ontwerpBP Kon Wilhelminaweg 49 Oranjewoud</meta:user-defined>
    <meta:user-defined meta:name="DCTERMS.abstract">Woningbouwontwikkeling op het perceel Koningin Wilhelminaweg 49 in Oranjewoud van in totaal 2 nieuwe woningen en de bestaande woning op dit perceel.</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53WT 52</meta:user-defined>
    <meta:user-defined meta:name="OVERHEIDop.woonplaats">Oranjewoud</meta:user-defined>
    <meta:user-defined meta:name="OVERHEIDop.straatnaam">Koningin Wilhelminaweg</meta:user-defined>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EPSG28992/DC.spatial">192971 550908</meta:user-defined>
    <meta:user-defined meta:name="OVERHEIDop.versieInformatie"/>
  </office:meta>
</office:document-meta>
</file>