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EN COMMISSIE BEZWAARSCHRIFTEN 13 MAART 20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maandagavond 13 maart 2017 zijn in het gemeentehuis te Heerenveen de volgende openbare hoorzittingen gepland:</text:p>
            <text:p text:style-name="common-al">19.35 uur: bezwaarschrift tegen de verlening van een omgevingsvergunning voor het uitvoeren van seismisch onderzoek op het grondgebied bij Akkrum en Aldeboarn.</text:p>
            <text:p text:style-name="common-al">20.00 uur: bezwaarschrift tegen het verlenen van een omgevingsvergunning voor het veranderen van een woning in 4 wooneenheden op de locatie Fok 15 te Heerenveen.</text:p>
            <text:p text:style-name="common-al"> Deze planning kan worden gewijzigd. Voor informatie hierover kunt u bellen met het secretariaat van de commissie bezwaarschriften, tel. 14 0513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37152</text:span><text:line-break/><text:date style:data-style-name="dag" text:fixed="true" text:date-value="2017-03-08"/><text:line-break/><text:date style:data-style-name="jaar" text:fixed="true" text:date-value="2017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37152</text:span><text:date style:data-style-name="nicedate" text:fixed="true" text:date-value="2017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37152</text:span><text:date style:data-style-name="nicedate" text:fixed="true" text:date-value="2017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PENBARE HOORZITTINGEN COMMISSIE BEZWAARSCHRIFTEN 13 MAART 2017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3-08</meta:user-defined>
    <meta:user-defined meta:name="OVERHEIDop.publicationIssue">37152</meta:user-defined>
    <meta:user-defined meta:name="OVERHEIDop.GmbID/DC.identifier">gmb-2017-37152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1BL 15</meta:user-defined>
    <meta:user-defined meta:name="OVERHEIDop.woonplaats">Heerenveen</meta:user-defined>
    <meta:user-defined meta:name="OVERHEIDop.straatnaam">Fok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0359 553328</meta:user-defined>
    <meta:user-defined meta:name="OVERHEIDop.versieInformatie"/>
  </office:meta>
</office:document-meta>
</file>