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1E PARTIËLE HERZIENING BESTEMMINGSPLAN OUDE- EN NIEUWEHORNE DE FJILDEN,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13 februari 2017, de 1e partiële herziening bestemmingsplan Oude- en Nieuwehorne </text:p>
            <text:p text:style-name="common-al">De Fjilden, heeft vastgesteld.</text:p>
            <text:p text:style-name="common-al">De partiële herziening betreft gronden aan de westzijde van het Sevenaerpad in het geprojecteerde woongebied De Fjilden. Hier wordt de diepte van kavels vergroot en wordt een deel van de voor groen aangewezen gronden bij de woonbestemming betrokken.</text:p>
            <text:p text:style-name="common-al">Inzage</text:p>
            <text:p text:style-name="common-al">Het raadsbesluit en de vastgestelde partiële herziening, met de daarbij behorende bijlagen, liggen met ingang van donderdag 9 maart 2017, gedurende 6 weken, ter inzage.</text:p>
            <text:p text:style-name="common-al">De partiële herziening en de bijbehorende stukken kunnen worden ingezien op de website www.ruimtelijkeplannen.nl. Op deze website selecteert u het tabblad "Bestemmingsplannen", waarna u de mogelijkheid heeft de partiële herziening en de bijbehorende stukken op te roepen via het invullen van de locatie, de naam of het planid-nummer (NL.IMRO.0074.PH1DeFjildenOHNH-VG01) van het bestemmingsplan. </text:p>
            <text:p text:style-name="common-al">De partiële herziening en de bijbehorende stukken kunnen tevens gedurende de hiervoor genoemde termijn, tijdens openingsuren, worden ingezien bij de receptie van het gemeentehuis, Crackstraat 2 te Heerenveen.</text:p>
            <text:p text:style-name="common-al">Beroep instellen</text:p>
            <text:p text:style-name="common-al">Belanghebbenden aan wie redelijkerwijs niet kan worden verweten dat zij geen zienswijze naar voren hebben gebracht, kunnen gedurende de termijn van ter inzage ligging (beroepstermijn) tegen de vastgestelde partiële herziening beroep instellen bij de Afdeling bestuursrechtspraak van de Raad van State.</text:p>
            <text:p text:style-name="common-al">Beroepschriften moeten worden gericht aan de Afdeling bestuursrechtspraak van de Raad van State, Postbus 20019, 2500 EA, 's Gravenhage.</text:p>
            <text:p text:style-name="common-al">Schorsing</text:p>
            <text:p text:style-name="common-al">Het indienen van een beroep schorst de werking van de partiële herziening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de partiële herziening niet.</text:p>
            <text:p text:style-name="common-al">Griffierecht</text:p>
            <text:p text:style-name="common-al">Voor zowel het indienen van een beroepschrift als een verzoek om voorlopige voorziening zal de griffier van de Afdeling bestuursrechtspraak van de Raad van State een griffierecht (kosten) in rekening brengen.</text:p>
            <text:p text:style-name="common-al">Inwerkingtreding</text:p>
            <text:p text:style-name="last-al">Het besluit van de gemeenteraad treedt in werking na afloop van de beroepstermijn, tenzij binnen deze termijn naast een beroepschrift een verzoek om voorlopige voorziening is ingediend. In dat geval treedt de  partiële herziening niet in werking voordat de voorzitter van de Afdeling bestuursrechtspraak op het verzoek heeft besloten.]</text:p>
            <text:p text:style-name="tekst_bottom"/>
          </text:section>
        </text:section>
        <text:section text:name="zakelijke-mededeling-sluiting_id1-3-2-2" text:style-name="zakelijke-mededeling-sluiting">
          <text:section text:name="gegeven_id1-3-2-2-1" text:style-name="gegeven">
            <text:p text:style-name="dagtekening">
            <text:span text:style-name="plaats">[Burgemeester en wethouders van Heerenveen]</text:span>
            <text:span text:style-name="datum"/>
          </text:p>
          </text:section>
          <text:section text:name="ondertekening_id1-3-2-2-2">
            <text:p><text:span text:style-name="functie"/></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35848</text:span><text:line-break/><text:date style:data-style-name="dag" text:fixed="true" text:date-value="2017-03-08"/><text:line-break/><text:date style:data-style-name="jaar" text:fixed="true" text:date-value="2017-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35848</text:span><text:date style:data-style-name="nicedate" text:fixed="true" text:date-value="2017-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35848</text:span><text:date style:data-style-name="nicedate" text:fixed="true" text:date-value="2017-03-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1E PARTIËLE HERZIENING BESTEMMINGSPLAN OUDE- EN NIEUWEHORNE DE FJILDEN, VASTGESTELD]</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3-08</meta:user-defined>
    <meta:user-defined meta:name="OVERHEIDop.publicationIssue">35848</meta:user-defined>
    <meta:user-defined meta:name="OVERHEIDop.GmbID/DC.identifier">gmb-2017-35848</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PH1DeFjildenOHNH-VG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14</meta:user-defined>
    <meta:user-defined meta:name="OVERHEIDop.woonplaats">Nieuwehorne</meta:user-defined>
    <meta:user-defined meta:name="OVERHEIDop.straatnaam">Sevenaerpad</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200765 552053</meta:user-defined>
    <meta:user-defined meta:name="OVERHEIDop.versieInformatie"/>
  </office:meta>
</office:document-meta>
</file>