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JEERD STIENSTRAWEG 3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dakkapel op het perceel Tjeerd Stienstraweg 37 te Heerenveen  (21-02-2017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31732</text:span><text:line-break/><text:date style:data-style-name="dag" text:fixed="true" text:date-value="2017-02-28"/><text:line-break/><text:date style:data-style-name="jaar" text:fixed="true" text:date-value="2017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31732</text:span><text:date style:data-style-name="nicedate" text:fixed="true" text:date-value="2017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31732</text:span><text:date style:data-style-name="nicedate" text:fixed="true" text:date-value="2017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TJEERD STIENSTRAWEG 37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2-28</meta:user-defined>
    <meta:user-defined meta:name="OVERHEIDop.publicationIssue">31732</meta:user-defined>
    <meta:user-defined meta:name="OVERHEIDop.GmbID/DC.identifier">gmb-2017-31732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8RH 37</meta:user-defined>
    <meta:user-defined meta:name="OVERHEIDop.woonplaats">Heerenveen</meta:user-defined>
    <meta:user-defined meta:name="OVERHEIDop.straatnaam">Tjeerd Stienstra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2480 552634</meta:user-defined>
    <meta:user-defined meta:name="OVERHEIDop.versieInformatie"/>
  </office:meta>
</office:document-meta>
</file>