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VERGA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enbare raadsvergadering op maandag <text:span text:style-name="nadrukvet">20 maart </text:span><text:span text:style-name="nadrukvet">2017</text:span><text:span text:style-name="nadrukvet"/><text:span text:style-name="nadrukvet">om </text:span><text:span text:style-name="nadrukvet">20.00</text:span><text:span text:style-name="nadrukvet"> uur</text:span> in de raadszaal van het gemeentehuis, Crackstraat 2 te Heerenveen.</text:p>
            <text:p text:style-name="common-al"/>
            <text:p text:style-name="common-al">
            <text:span text:style-name="nadrukvet">Agenda</text:span>
          </text:p>
            <text:p text:style-name="common-al">1. Opening</text:p>
            <text:p text:style-name="common-al">2. Vaststelling agenda</text:p>
            <text:p text:style-name="common-al">3. Mondelinge vragen</text:p>
            <text:p text:style-name="common-al">4. Besluitenlijst 13 februari 2017</text:p>
            <text:p text:style-name="common-al">5. Lijst ingekomen stukken</text:p>
            <text:p text:style-name="common-al">6. Jaarrekening 2015 Gemeenschappelijke Regeling SW Fryslân</text:p>
            <text:p text:style-name="common-al">7. Vaststelling bestemmingsplan Heerenveen Noord</text:p>
            <text:p text:style-name="common-al">8. Harmonisatie beleid buitengebied</text:p>
            <text:p text:style-name="common-al">9. Verklaring van geen bedenkingen Schoterlandseweg 40 Oudehorne</text:p>
            <text:p text:style-name="common-al">10. Verklaring van geen bedenkingen Schoterlandsweg 24a Katlijk</text:p>
            <text:p text:style-name="common-al">11. Verklaring van geen bedenkingen 4 appartementen Lange Miente 5 te Akkrum</text:p>
            <text:p text:style-name="common-al">12. Sluiting</text:p>
            <text:p text:style-name="common-al"/>
            <text:p text:style-name="common-al">Achterliggende stukken kunt u vinden op de website van de gemeenteraad: <text:a xlink:href="http://www.gemeenteraadheerenveen.frl/" xlink:type="simple">www.gemeenteraadheerenveen.frl</text:a>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31086</text:span><text:line-break/><text:date style:data-style-name="dag" text:fixed="true" text:date-value="2017-03-10"/><text:line-break/><text:date style:data-style-name="jaar" text:fixed="true" text:date-value="2017-03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31086</text:span><text:date style:data-style-name="nicedate" text:fixed="true" text:date-value="2017-03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31086</text:span><text:date style:data-style-name="nicedate" text:fixed="true" text:date-value="2017-03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VERGADERIN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3-10</meta:user-defined>
    <meta:user-defined meta:name="OVERHEIDop.publicationIssue">31086</meta:user-defined>
    <meta:user-defined meta:name="OVERHEIDop.GmbID/DC.identifier">gmb-2017-31086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