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Datum : maandag 6 maart 2017</text:span> </text:p>
            <text:p text:style-name="tussenkopcur">Tijd: 19.30 uur</text:p>
            <text:p text:style-name="tussenkopcur">Plaats: Raadszaal, gemeentehuis Heerenveen</text:p>
            <text:p text:style-name="tussenkopcur">
            <text:span text:style-name="nadrukvet">Agenda:</text:span>
          </text:p>
            <text:p text:style-name="al">1. Opening</text:p>
            <text:p text:style-name="al">2. Vaststelling agenda</text:p>
            <text:p text:style-name="al">3a. Besluitenlijst van de openbare vergadering van 2 februari 2017</text:p>
            <text:p text:style-name="al">3b. Toezeggingen / LTA</text:p>
            <text:p text:style-name="al">4. Mededelingen / ingekomen stukken</text:p>
            <text:p text:style-name="al">5. Rondvraag</text:p>
            <text:p text:style-name="al">6. Vaststelling bestemmingsplan Heerenveen Noord (raad 20 maart 2017)</text:p>
            <text:p text:style-name="al">7. Harmonisatie beleid buitengebied (raad 20 maart 2017)</text:p>
            <text:p text:style-name="al">8. Verklaring van geen bedenkingen Schoterlandseweg 40 Oudehorne (raad 20 maart 2017)</text:p>
            <text:p text:style-name="al">9. Verklaring van geen bedenkingen Schoterlandsweg 24a Katlijk (raad 20 maart 2017)</text:p>
            <text:p text:style-name="al">10. Verklaring van geen bedenkingen 4 appartementen Lange Miente 5 te Akkrum (raad 20 maart 2017)</text:p>
            <text:p text:style-name="al">11. Gaswinning onder Heerenveen</text:p>
            <text:p text:style-name="al">12. Sluiting</text:p>
            <text:p text:style-name="al">13. Presentatie werkatelier Skoatterwâld</text:p>
            <text:p text:style-name="al"/>
            <text:p text:style-name="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al">Achterliggende stukken kunt u vinden op de website van de gemeenteraad: <text:a xlink:href="http://www.gemeenteraadheerenveen.frl/" xlink:type="simple">www.gemeenteraadheerenveen.frl</text:a>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1076</text:span><text:line-break/><text:date style:data-style-name="dag" text:fixed="true" text:date-value="2017-02-27"/><text:line-break/><text:date style:data-style-name="jaar" text:fixed="true" text:date-value="2017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31076</text:span><text:date style:data-style-name="nicedate" text:fixed="true" text:date-value="2017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31076</text:span><text:date style:data-style-name="nicedate" text:fixed="true" text:date-value="2017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2-27</meta:user-defined>
    <meta:user-defined meta:name="OVERHEIDop.publicationIssue">31076</meta:user-defined>
    <meta:user-defined meta:name="OVERHEIDop.GmbID/DC.identifier">gmb-2017-31076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