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maandag 6 maart 2017</text:p>
            <text:p text:style-name="tussenkopcur">Tijd: 19.30 – 20.00 uur </text:p>
            <text:p text:style-name="tussenkopcur">Plaats: Vergaderkamer 12/13, gemeentehuis Heerenveen</text:p>
            <text:p text:style-name="tussenkopcur">Agenda:</text:p>
            <text:p text:style-name="common-al">1. Opening</text:p>
            <text:p text:style-name="common-al">2. Vaststelling agenda</text:p>
            <text:p text:style-name="common-al">3a Besluitenlijst van de openbare vergadering van 12 januari 2017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Jaarrekening 2015 Gemeenschappelijke Regeling SW Fryslân (raad 20 maart 2017)</text:p>
            <text:p text:style-name="common-al">7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31048</text:span><text:line-break/><text:date style:data-style-name="dag" text:fixed="true" text:date-value="2017-02-27"/><text:line-break/><text:date style:data-style-name="jaar" text:fixed="true" text:date-value="2017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31048</text:span><text:date style:data-style-name="nicedate" text:fixed="true" text:date-value="2017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31048</text:span><text:date style:data-style-name="nicedate" text:fixed="true" text:date-value="2017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2-27</meta:user-defined>
    <meta:user-defined meta:name="OVERHEIDop.publicationIssue">31048</meta:user-defined>
    <meta:user-defined meta:name="OVERHEIDop.GmbID/DC.identifier">gmb-2017-31048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