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NIENKE VAN HICHTUMWEG 7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op het perceel Nienke van Hichtumweg 7 te Heerenveen  </text:p>
            <text:p text:style-name="common-al">(17-02-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28915</text:span><text:line-break/><text:date style:data-style-name="dag" text:fixed="true" text:date-value="2017-02-22"/><text:line-break/><text:date style:data-style-name="jaar" text:fixed="true" text:date-value="2017-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8915</text:span><text:date style:data-style-name="nicedate" text:fixed="true" text:date-value="2017-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8915</text:span><text:date style:data-style-name="nicedate" text:fixed="true" text:date-value="2017-02-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NIENKE VAN HICHTUMWEG 7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2-22</meta:user-defined>
    <meta:user-defined meta:name="OVERHEIDop.publicationIssue">28915</meta:user-defined>
    <meta:user-defined meta:name="OVERHEIDop.GmbID/DC.identifier">gmb-2017-28915</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SJ 69</meta:user-defined>
    <meta:user-defined meta:name="OVERHEIDop.woonplaats">Heerenveen</meta:user-defined>
    <meta:user-defined meta:name="OVERHEIDop.straatnaam">Nienke van Hichtum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801 553111</meta:user-defined>
    <meta:user-defined meta:name="OVERHEIDop.versieInformatie"/>
  </office:meta>
</office:document-meta>
</file>