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FEIFFERSTRAAT 2 EN TAMMINGASTRAAT 2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plaatsen van 2 fietsenstallingen op de percelen Pfeifferstraat 2 en Tammingastraat 2 te Heerenveen  </text:p>
            <text:p text:style-name="common-al">(21-02-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28867</text:span><text:line-break/><text:date style:data-style-name="dag" text:fixed="true" text:date-value="2017-02-22"/><text:line-break/><text:date style:data-style-name="jaar" text:fixed="true" text:date-value="2017-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8867</text:span><text:date style:data-style-name="nicedate" text:fixed="true" text:date-value="2017-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8867</text:span><text:date style:data-style-name="nicedate" text:fixed="true" text:date-value="2017-02-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PFEIFFERSTRAAT 2 EN TAMMINGASTRAAT 2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2-22</meta:user-defined>
    <meta:user-defined meta:name="OVERHEIDop.publicationIssue">28867</meta:user-defined>
    <meta:user-defined meta:name="OVERHEIDop.GmbID/DC.identifier">gmb-2017-28867</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PK 2</meta:user-defined>
    <meta:user-defined meta:name="OVERHEIDop.woonplaats">Heerenveen</meta:user-defined>
    <meta:user-defined meta:name="OVERHEIDop.straatnaam">Pfeifferstraat</meta:user-defined>
    <meta:user-defined meta:name="OVERHEID.PostcodeHuisnummer/OVERHEIDop.postcodeHuisnummer">8448PM 2</meta:user-defined>
    <meta:user-defined meta:name="OVERHEIDop.straatnaam">Tammingastraat</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3219 551988</meta:user-defined>
    <meta:user-defined meta:name="OVERHEID.EPSG28992/DC.spatial">193274 551873</meta:user-defined>
    <meta:user-defined meta:name="OVERHEIDop.versieInformatie"/>
  </office:meta>
</office:document-meta>
</file>