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EGENTESSELAAN 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met garage op het perceel Regentesselaan 3 (kavel 20) te Heerenveen  </text:p>
            <text:p text:style-name="common-al">(21 december 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1127</text:span><text:line-break/><text:date style:data-style-name="dag" text:fixed="true" text:date-value="2017-12-27"/><text:line-break/><text:date style:data-style-name="jaar" text:fixed="true" text:date-value="2017-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1127</text:span><text:date style:data-style-name="nicedate" text:fixed="true" text:date-value="2017-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1127</text:span><text:date style:data-style-name="nicedate" text:fixed="true" text:date-value="2017-1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REGENTESSELAAN 3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7</meta:user-defined>
    <meta:user-defined meta:name="OVERHEIDop.publicationIssue">231127</meta:user-defined>
    <meta:user-defined meta:name="OVERHEIDop.GmbID/DC.identifier">gmb-2017-23112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meta:user-defined>
    <meta:user-defined meta:name="OVERHEIDop.woonplaats">Heerenveen</meta:user-defined>
    <meta:user-defined meta:name="OVERHEIDop.straatnaam">Regentesse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3382 552600</meta:user-defined>
    <meta:user-defined meta:name="OVERHEIDop.versieInformatie"/>
  </office:meta>
</office:document-meta>
</file>