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EVENEMENTENVERGUNNING, VAN LEEUWENHOEKWEG TEGENOVER NUMMER 6 OUDESCHOOT.</text:p>
      <text:section text:name="zakelijke-mededeling_id1-3-2" text:style-name="zakelijke-mededeling">
        <text:section text:name="zakelijke-mededeling-tekst_id1-3-2-1" text:style-name="zakelijke-mededeling-tekst">
          <text:section text:name="tekst_id1-3-2-1-1" text:style-name="tekst">
            <text:p text:style-name="common-al">De burgemeester van Heerenveen heeft vergunning verleend voor het organiseren van het evenement dorpsfeest Oude- en Nieuweschoot van 19 tot en met 22 april 2017 op de locatie Van Leeuwenhoekweg tegenover nummer 6 te Oudeschoot (20-12-2017).</text:p>
            <text:p text:style-name="tussenkopcur">Rechtsbescherming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
            <text:p text:style-name="common-al">Het is ook mogelijk om met gebruikmaking van uw DigiD langs digitale weg een bezwaarschrift in te dienen. Dit kunt u doen via de gemeentelijke website www.heerenveen.nl.</text:p>
            <text:p text:style-name="common-al"/>
            <text:p text:style-name="tussenkopcur">Verzoek om een voorlopige voorziening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29968</text:span><text:line-break/><text:date style:data-style-name="dag" text:fixed="true" text:date-value="2017-12-22"/><text:line-break/><text:date style:data-style-name="jaar" text:fixed="true" text:date-value="2017-1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9968</text:span><text:date style:data-style-name="nicedate" text:fixed="true" text:date-value="2017-1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29968</text:span><text:date style:data-style-name="nicedate" text:fixed="true" text:date-value="2017-12-2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EVENEMENTENVERGUNNING, VAN LEEUWENHOEKWEG TEGENOVER NUMMER 6 OUDESCHOOT.</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12-22</meta:user-defined>
    <meta:user-defined meta:name="OVERHEIDop.publicationIssue">229968</meta:user-defined>
    <meta:user-defined meta:name="OVERHEIDop.GmbID/DC.identifier">gmb-2017-229968</meta:user-defined>
    <meta:user-defined meta:name="OVERHEID.TaxonomieBeleidsagenda/OVERHEID.category">Cultuur en recreatie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51CN 6</meta:user-defined>
    <meta:user-defined meta:name="OVERHEIDop.woonplaats">Oudeschoot</meta:user-defined>
    <meta:user-defined meta:name="OVERHEIDop.straatnaam">Van Leeuwenhoekweg</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3275 549902</meta:user-defined>
    <meta:user-defined meta:name="OVERHEIDop.versieInformatie"/>
  </office:meta>
</office:document-meta>
</file>