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KIMSLEDE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bedrijfspand op het perceel Kimslede 7 te Heerenveen  (indieningsdatum 25-09-2017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6338</text:span><text:line-break/><text:date style:data-style-name="dag" text:fixed="true" text:date-value="2017-12-20"/><text:line-break/><text:date style:data-style-name="jaar" text:fixed="true" text:date-value="2017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6338</text:span><text:date style:data-style-name="nicedate" text:fixed="true" text:date-value="2017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6338</text:span><text:date style:data-style-name="nicedate" text:fixed="true" text:date-value="2017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KIMSLEDE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20</meta:user-defined>
    <meta:user-defined meta:name="OVERHEIDop.publicationIssue">226338</meta:user-defined>
    <meta:user-defined meta:name="OVERHEIDop.GmbID/DC.identifier">gmb-2017-22633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7GS 7</meta:user-defined>
    <meta:user-defined meta:name="OVERHEIDop.woonplaats">Heerenveen</meta:user-defined>
    <meta:user-defined meta:name="OVERHEIDop.straatnaam">Kimsled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8880 554155</meta:user-defined>
    <meta:user-defined meta:name="OVERHEIDop.versieInformatie"/>
  </office:meta>
</office:document-meta>
</file>