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POLSLEATWEI TEGENOVER NUMMER 12 A AKKRUM</text:p>
      <text:section text:name="zakelijke-mededeling_id1-3-2" text:style-name="zakelijke-mededeling">
        <text:section text:name="zakelijke-mededeling-tekst_id1-3-2-1" text:style-name="zakelijke-mededeling-tekst">
          <text:section text:name="tekst_id1-3-2-1-1" text:style-name="tekst">
            <text:p text:style-name="common-al">De burgemeester van Heerenveen heeft vergunning verleend voor het organiseren van festiviteiten rondom het carbid schieten op 31 december 2017 op de locatie Polsleatwei tegenover nummer 12 A te Akkrum (14-12-2017). </text:p>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25556</text:span><text:line-break/><text:date style:data-style-name="dag" text:fixed="true" text:date-value="2017-12-20"/><text:line-break/><text:date style:data-style-name="jaar" text:fixed="true" text:date-value="2017-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25556</text:span><text:date style:data-style-name="nicedate" text:fixed="true" text:date-value="2017-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25556</text:span><text:date style:data-style-name="nicedate" text:fixed="true" text:date-value="2017-12-2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EVENEMENTENVERGUNNING, POLSLEATWEI TEGENOVER NUMMER 12 A AKKRUM</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12-20</meta:user-defined>
    <meta:user-defined meta:name="OVERHEIDop.publicationIssue">225556</meta:user-defined>
    <meta:user-defined meta:name="OVERHEIDop.GmbID/DC.identifier">gmb-2017-225556</meta:user-defined>
    <meta:user-defined meta:name="OVERHEID.TaxonomieBeleidsagenda/OVERHEID.category">Cultuur en recreatie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91EK 12</meta:user-defined>
    <meta:user-defined meta:name="OVERHEIDop.woonplaats">Akkrum</meta:user-defined>
    <meta:user-defined meta:name="OVERHEIDop.straatnaam">Polsleatwei</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84999 562176</meta:user-defined>
    <meta:user-defined meta:name="OVERHEIDop.versieInformatie"/>
  </office:meta>
</office:document-meta>
</file>