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JOUSTERWEG 1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 op het adres Jousterweg 18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1175</text:span><text:line-break/><text:date style:data-style-name="dag" text:fixed="true" text:date-value="2017-12-14"/><text:line-break/><text:date style:data-style-name="jaar" text:fixed="true" text:date-value="2017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21175</text:span><text:date style:data-style-name="nicedate" text:fixed="true" text:date-value="2017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21175</text:span><text:date style:data-style-name="nicedate" text:fixed="true" text:date-value="2017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 WET MILIEUBEHEER, JOUSTERWEG 18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2-14</meta:user-defined>
    <meta:user-defined meta:name="OVERHEIDop.publicationIssue">221175</meta:user-defined>
    <meta:user-defined meta:name="OVERHEIDop.GmbID/DC.identifier">gmb-2017-221175</meta:user-defined>
    <meta:user-defined meta:name="OVERHEID.TaxonomieBeleidsagenda/OVERHEID.category">Natuur en milieu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7RH 18</meta:user-defined>
    <meta:user-defined meta:name="OVERHEIDop.woonplaats">Heerenveen</meta:user-defined>
    <meta:user-defined meta:name="OVERHEIDop.straatnaam">Jousterweg</meta:user-defined>
    <meta:user-defined meta:name="OVERHEIDgvop.Informatietype/DC.type">Beschikkingen | afhandelin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9819 553205</meta:user-defined>
    <meta:user-defined meta:name="OVERHEIDop.versieInformatie"/>
  </office:meta>
</office:document-meta>
</file>