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N ZIENSWIJZEN ONTWERPOMGEVINGSVERGUNNING, BUITENWEG 23 A OUD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en veranderen van een woning op de locatie Buitenweg 23A Oudehorne (19-10-2017 tot en met 29-11-2017).</text:p>
            <text:p text:style-name="common-al"/>
            <text:p text:style-name="last-al">Deze ontwerpbeschikking heeft ter inzage gelegen. In de tussen haakjes vermelde periode zijn geen zienswijzen ingedien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16807</text:span><text:line-break/><text:date style:data-style-name="dag" text:fixed="true" text:date-value="2017-12-08"/><text:line-break/><text:date style:data-style-name="jaar" text:fixed="true" text:date-value="2017-1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16807</text:span><text:date style:data-style-name="nicedate" text:fixed="true" text:date-value="2017-1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16807</text:span><text:date style:data-style-name="nicedate" text:fixed="true" text:date-value="2017-1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GEEN ZIENSWIJZEN ONTWERPOMGEVINGSVERGUNNING, BUITENWEG 23 A OUDEHORNE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12-08</meta:user-defined>
    <meta:user-defined meta:name="OVERHEIDop.publicationIssue">216807</meta:user-defined>
    <meta:user-defined meta:name="OVERHEIDop.GmbID/DC.identifier">gmb-2017-216807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13NX 23</meta:user-defined>
    <meta:user-defined meta:name="OVERHEIDop.woonplaats">Oudehorne</meta:user-defined>
    <meta:user-defined meta:name="OVERHEIDop.straatnaam">Buitenweg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202174 552544</meta:user-defined>
    <meta:user-defined meta:name="OVERHEIDop.versieInformatie"/>
  </office:meta>
</office:document-meta>
</file>