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DE KLUFT 11 (KAVEL 6) TJALLEBE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op het perceel de Kluft 11 (kavel 6) te Tjalleberd (04 december 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5156</text:span><text:line-break/><text:date style:data-style-name="dag" text:fixed="true" text:date-value="2017-12-06"/><text:line-break/><text:date style:data-style-name="jaar" text:fixed="true" text:date-value="2017-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5156</text:span><text:date style:data-style-name="nicedate" text:fixed="true" text:date-value="2017-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5156</text:span><text:date style:data-style-name="nicedate" text:fixed="true" text:date-value="2017-12-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DE KLUFT 11 (KAVEL 6) TJALLEBERD</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06</meta:user-defined>
    <meta:user-defined meta:name="OVERHEIDop.publicationIssue">215156</meta:user-defined>
    <meta:user-defined meta:name="OVERHEIDop.GmbID/DC.identifier">gmb-2017-215156</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8CW 10</meta:user-defined>
    <meta:user-defined meta:name="OVERHEIDop.woonplaats">Tjalleberd</meta:user-defined>
    <meta:user-defined meta:name="OVERHEIDop.straatnaam">De Kluft</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2249 557120</meta:user-defined>
    <meta:user-defined meta:name="OVERHEIDop.versieInformatie"/>
  </office:meta>
</office:document-meta>
</file>