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Nadere regeling Sportverenigingen en nadere regeling EHBO en AED Berg en Dal 2018</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Het college van burgemeester en wethouders van de gemeente Berg en Dal maakt bekend dat zij in haar vergadering van 28 november 2017 de Nadere regeling Sportverenigingen Berg en Dal 2018 en de nadere regeling EHBO en AED Berg en Dal 2018 heeft vastgesteld. </text:span> <text:span text:style-name="artikel_kop_label"/> </text:p>
            <text:p text:style-name="al"/>
            <text:p text:style-name="al">Aan de Nadere regeling Sportverenigingen Berg en Dal 2018 is het volgende toegevoegd ten opzichte van de Nadere regeling 2017:</text:p>
            <text:list text:style-name="id1-3-2-2-1-4">
              <text:list-item text:style-override="id1-3-2-2-1-4-1">
                <text:number>1.</text:number>
                <text:p text:style-name="al">De sport turnen is toegevoegd;</text:p>
              </text:list-item>
              <text:list-item text:style-override="id1-3-2-2-1-4-2">
                <text:number>2.</text:number>
                <text:p text:style-name="al">De toelichting voor korfbal is gewijzigd. </text:p>
                <text:p text:style-name="al"/>
              </text:list-item>
            </text:list>
          </text:section>
        </text:section>
        <text:section text:name="regeling-sluiting_id1-3-2-3" text:style-name="regeling-sluiting">
          <text:section text:name="slotformulering_id1-3-2-3-1" text:style-name="slotformulering">
            <text:p text:style-name="al">Bij de Nadere regeling EHBO en AED Berg en Dal 2018 is ten opzichte van de Nadere regeling 2017 het volgende gewijzigd: </text:p>
            <text:list text:style-name="id1-3-2-3-1-2">
              <text:list-item text:style-override="id1-3-2-3-1-2-1">
                <text:number>1.</text:number>
                <text:p text:style-name="al">de bedragen van het verzorgen van cursussen en herhalingslessen op het gebied van EHBO zijn verhoogd.</text:p>
              </text:list-item>
            </text:list>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12584</text:span><text:line-break/><text:date style:data-style-name="dag" text:fixed="true" text:date-value="2017-12-04"/><text:line-break/><text:date style:data-style-name="jaar" text:fixed="true" text:date-value="2017-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2584</text:span><text:date style:data-style-name="nicedate" text:fixed="true" text:date-value="2017-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2584</text:span><text:date style:data-style-name="nicedate" text:fixed="true" text:date-value="2017-12-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Nadere regeling Sportverenigingen en nadere regeling EHBO en AED Berg en Dal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04</meta:user-defined>
    <meta:user-defined meta:name="OVERHEIDop.publicationIssue">212584</meta:user-defined>
    <meta:user-defined meta:name="OVERHEIDop.GmbID/DC.identifier">gmb-2017-212584</meta:user-defined>
    <meta:user-defined meta:name="OVERHEID.TaxonomieBeleidsagenda/OVERHEID.category">Cultuur en recreatie | Organisatie en beleid</meta:user-defined>
    <meta:user-defined meta:name="OVERHEID.Gemeente/DC.spatial">Berg en Dal</meta:user-defined>
    <meta:user-defined meta:name="DC.source">N.v.t.;</meta:user-defined>
    <meta:user-defined meta:name="DCTERMS.abstract">Het college van burgemeester en wethouders van de gemeente Berg en Dal heeft in de vergadering van 28 november 2017 de Nadere regeling Sportverenigingen Berg en Dal 2018 en de nadere regeling EHBO en AED Berg en Dal 2018 heeft vastgesteld.</meta:user-defined>
    <meta:user-defined meta:name="DCTERMS.alternative">Nadere regeling Sportverenigingen Berg en Dal 2018 en de nadere regeling EHBO en AED Berg en Dal 2018 </meta:user-defined>
    <meta:user-defined meta:name="OVERHEID.Organisatietype/OVERHEID.organisationType">gemeente</meta:user-defined>
    <meta:user-defined meta:name="OVERHEID.Informatietype/DC.type">officiële publicatie</meta:user-defined>
    <meta:user-defined meta:name="OVERHEID.Gemeente/DC.creator">Berg en Dal</meta:user-defined>
    <dc:language>nl</dc:language>
    <meta:user-defined meta:name="OVERHEIDgvop.Informatietype/DC.type">Beleidsregels</meta:user-defined>
    <meta:user-defined meta:name="OVERHEID.Gemeente/DCTERMS.publisher">Berg en Dal</meta:user-defined>
    <meta:user-defined meta:name="OVERHEID.Gemeente/OVERHEID.authority">Berg en Dal</meta:user-defined>
    <meta:user-defined meta:name="OVERHEIDop.externeBijlage">NR Sportverenigingen Berg en Dal 2018 |exb-2017-57520</meta:user-defined>
    <meta:user-defined meta:name="OVERHEIDop.externeBijlage">NR EHBO en AED Berg en Dal 2018 |exb-2017-57521</meta:user-defined>
    <meta:user-defined meta:name="OVERHEIDop.versieInformatie"/>
  </office:meta>
</office:document-meta>
</file>