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VERGA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enbare raadsvergadering op maandag <text:span text:style-name="nadrukvet">18 december 2017 om 20.00 uur </text:span>in de raadszaal van het gemeentehuis, Crackstraat 2 te Heerenveen.</text:p>
            <text:p text:style-name="common-al"/>
            <text:p text:style-name="common-al">
            <text:span text:style-name="nadrukvet">Agenda</text:span>
          </text:p>
            <text:p text:style-name="common-al">1. Opening</text:p>
            <text:p text:style-name="common-al">2. Vaststelling agenda</text:p>
            <text:p text:style-name="common-al">3. Mondelinge vragen</text:p>
            <text:p text:style-name="common-al">4. Besluitenlijst 27 november 2017</text:p>
            <text:p text:style-name="common-al">5. Lijst ingekomen stukken</text:p>
            <text:p text:style-name="common-al">6. Parkeren Sportstad</text:p>
            <text:p text:style-name="common-al">7. Gemeentelijk Verkeers- en VervoerPlan Heerenveen 2017 (GVVP 2017)</text:p>
            <text:p text:style-name="common-al">8. Bestemmingsplan Kon. Wilhelminaweg 49 Oranjewoud e.o.</text:p>
            <text:p text:style-name="common-al">9. Verklaring van geen bedenkingen Sieger van der Laanstraat tegenover 9 t/m 49 te Heerenveen</text:p>
            <text:p text:style-name="common-al">10. Ontwikkelstrategie Skoatterwâld.</text:p>
            <text:p text:style-name="common-al">11. Uitvoeringskrediet bouw- en woonrijp maken De Lanen Skoatterwâld</text:p>
            <text:p text:style-name="common-al">12. Investeringskrediet herstel bomenstructuur Skoatterwâld</text:p>
            <text:p text:style-name="common-al">13. Verordening voorzieningen huisvesting onderwijs</text:p>
            <text:p text:style-name="common-al">14. Verzamelbesluit 2017-4</text:p>
            <text:p text:style-name="common-al">15. Beheersverordening begraafplaatsen</text:p>
            <text:p text:style-name="common-al">16. Legesvrije duurzame projecten</text:p>
            <text:p text:style-name="common-al">17. Belastingverordeningen</text:p>
            <text:p text:style-name="common-al">18. Sluiting</text:p>
            <text:p text:style-name="common-al"/>
            <text:p text:style-name="common-al">Achterliggende stukken kunt u vinden op de website van de gemeenteraad: <text:a xlink:href="http://www.gemeenteraadheerenveen.frl/" xlink:type="simple">www.gemeenteraadheerenveen.frl</text:a>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12179</text:span><text:line-break/><text:date style:data-style-name="dag" text:fixed="true" text:date-value="2017-12-11"/><text:line-break/><text:date style:data-style-name="jaar" text:fixed="true" text:date-value="2017-1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212179</text:span><text:date style:data-style-name="nicedate" text:fixed="true" text:date-value="2017-1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212179</text:span><text:date style:data-style-name="nicedate" text:fixed="true" text:date-value="2017-1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12-11</meta:user-defined>
    <meta:user-defined meta:name="OVERHEIDop.publicationIssue">212179</meta:user-defined>
    <meta:user-defined meta:name="OVERHEIDop.GmbID/DC.identifier">gmb-2017-212179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