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7 december 2017</text:p>
            <text:p text:style-name="tussenkopcur">Tijd: 19.30 – 20.45 uur</text:p>
            <text:p text:style-name="tussenkopcur">Plaats: Vergaderkamer 12/13 gemeentehuis Heerenveen</text:p>
            <text:p text:style-name="tussenkopcur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. Besluitenlijst van de openbare vergadering van 16 november 2017</text:p>
            <text:p text:style-name="common-al">3b. Toezeggingen / LTA</text:p>
            <text:p text:style-name="common-al">3c. Actualiteit gaswinning</text:p>
            <text:p text:style-name="common-al">4. Mededelingen / ingekomen stukken</text:p>
            <text:p text:style-name="common-al">5. Rondvraag</text:p>
            <text:p text:style-name="common-al">6. Gemeentelijk Verkeers- en VervoerPlan Heerenveen 2017 (raad 18 december 2017)</text:p>
            <text:p text:style-name="common-al">7. Bestemmingsplan Kon. Wilhelminaweg 49 Oranjewoud e.o. (raad 18 december 2017)</text:p>
            <text:p text:style-name="common-al">8. Verklaring van geen bedenkingen Sieger van der Laanstraat tegenover 9 t/m 49 te Heerenveen (raad 18 december 2017)</text:p>
            <text:p text:style-name="common-al">9. Ontwikkelstrategie Skoatterwâld (raad 18 december 2017)</text:p>
            <text:p text:style-name="common-al">10. Uitvoeringskrediet bouw- en woonrijp maken De Lanen Skoatterwâld (raad 18 december 2017)</text:p>
            <text:p text:style-name="common-al">11. Investeringskrediet herstel bomenstructuur Skoatterwâld (raad 18 december 2017)</text:p>
            <text:p text:style-name="common-al">12. Sluiting</text:p>
            <text:p text:style-name="common-al"/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2165</text:span><text:line-break/><text:date style:data-style-name="dag" text:fixed="true" text:date-value="2017-12-04"/><text:line-break/><text:date style:data-style-name="jaar" text:fixed="true" text:date-value="2017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12165</text:span><text:date style:data-style-name="nicedate" text:fixed="true" text:date-value="2017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12165</text:span><text:date style:data-style-name="nicedate" text:fixed="true" text:date-value="2017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2-04</meta:user-defined>
    <meta:user-defined meta:name="OVERHEIDop.publicationIssue">212165</meta:user-defined>
    <meta:user-defined meta:name="OVERHEIDop.GmbID/DC.identifier">gmb-2017-212165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