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7 december 2017</text:p>
            <text:p text:style-name="tussenkopcur">Tijd: 19.30 uur </text:p>
            <text:p text:style-name="tussenkopcur">Plaats: Raadszaal, gemeentehuis Heerenveen</text:p>
            <text:p text:style-name="tussenkopcur">Agenda: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16 november 2017</text:p>
            <text:p text:style-name="common-al">3b. Toezeggingen / LTA</text:p>
            <text:p text:style-name="common-al">4. Mededelingen / ingekomen stukken</text:p>
            <text:p text:style-name="common-al"> Werkgroep Houtrookoverlast, ontvangen op 13 oktober 2017</text:p>
            <text:p text:style-name="common-al">5. Rondvraag</text:p>
            <text:p text:style-name="common-al">6. Presentatie Administratieve lastendruk Wmo en Jeugdzorg (toegezegd nav vraag VVD)</text:p>
            <text:p text:style-name="common-al">7. Verordening voorzieningen huisvesting onderwijs (raad 18 december 2017)</text:p>
            <text:p text:style-name="common-al">8. Gesprek met het Keicollege (vervolggesprek nav afspraak 26 juni 2017)</text:p>
            <text:p text:style-name="common-al">9. Koers herstructurering Sociale Werkvoorziening met directeur Caparis en vertegenwoordiging RvC.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2161</text:span><text:line-break/><text:date style:data-style-name="dag" text:fixed="true" text:date-value="2017-12-04"/><text:line-break/><text:date style:data-style-name="jaar" text:fixed="true" text:date-value="2017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61</text:span><text:date style:data-style-name="nicedate" text:fixed="true" text:date-value="2017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61</text:span><text:date style:data-style-name="nicedate" text:fixed="true" text:date-value="2017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04</meta:user-defined>
    <meta:user-defined meta:name="OVERHEIDop.publicationIssue">212161</meta:user-defined>
    <meta:user-defined meta:name="OVERHEIDop.GmbID/DC.identifier">gmb-2017-21216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