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KOORNBEURSWEG 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aanbrengen van een reclame-uiting op het perceel Koornbeursweg 3 te Heerenveen (21 november 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5860</text:span><text:line-break/><text:date style:data-style-name="dag" text:fixed="true" text:date-value="2017-11-23"/><text:line-break/><text:date style:data-style-name="jaar" text:fixed="true" text:date-value="2017-1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5860</text:span><text:date style:data-style-name="nicedate" text:fixed="true" text:date-value="2017-1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05860</text:span><text:date style:data-style-name="nicedate" text:fixed="true" text:date-value="2017-11-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KOORNBEURSWEG 3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1-23</meta:user-defined>
    <meta:user-defined meta:name="OVERHEIDop.publicationIssue">205860</meta:user-defined>
    <meta:user-defined meta:name="OVERHEIDop.GmbID/DC.identifier">gmb-2017-205860</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KX 11</meta:user-defined>
    <meta:user-defined meta:name="OVERHEIDop.woonplaats">Heerenveen</meta:user-defined>
    <meta:user-defined meta:name="OVERHEIDop.straatnaam">Burgemeester Falkena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295 552316</meta:user-defined>
    <meta:user-defined meta:name="OVERHEIDop.versieInformatie"/>
  </office:meta>
</office:document-meta>
</file>