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Tellepark 201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23 november 2017, gedurende 6 weken, voor iedereen ter inzage ligt het ontwerp-bestemmingsplan Heerenveen – Tellepark 2017, met bijbehorende stukken. </text:p>
            <text:p text:style-name="common-al">
            <text:span text:style-name="nadrukvet">Ontwerp-bestemmingsplan </text:span>
          </text:p>
            <text:p text:style-name="common-al">Het ontwerp-bestemmingsplan heeft globaal betrekking op gronden tussen de Europalaan en de Meineszstraat te Heerenveen. Het gebied wordt aan de noordkant begrensd door Trinitas en aan de zuidkant door het appartementengebouw Tellepark en woonzorgcentrum Marijke Hiem. Het ontwerp-bestemmingsplan maakt de bouw mogelijk van drie appartementengebouwen tussen Trinitas en het appartementengebouw Tellepark. Ter plaatse van de voormalige scholen Letterbeam en Petraschool worden gezinswoningen en zorgvoorzieningen toegelaten.</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Tellepark2017-ON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3336</text:span><text:line-break/><text:date style:data-style-name="dag" text:fixed="true" text:date-value="2017-11-22"/><text:line-break/><text:date style:data-style-name="jaar" text:fixed="true" text:date-value="2017-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3336</text:span><text:date style:data-style-name="nicedate" text:fixed="true" text:date-value="2017-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3336</text:span><text:date style:data-style-name="nicedate" text:fixed="true" text:date-value="2017-1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Tellepark 2017</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22</meta:user-defined>
    <meta:user-defined meta:name="OVERHEIDop.publicationIssue">203336</meta:user-defined>
    <meta:user-defined meta:name="OVERHEIDop.GmbID/DC.identifier">gmb-2017-20333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rk2017-ON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GG 5</meta:user-defined>
    <meta:user-defined meta:name="OVERHEIDop.woonplaats">Heerenveen</meta:user-defined>
    <meta:user-defined meta:name="OVERHEIDop.straatnaam">Meineszstraat</meta:user-defined>
    <meta:user-defined meta:name="OVERHEID.PostcodeHuisnummer/OVERHEIDop.postcodeHuisnummer">8442GB 100</meta:user-defined>
    <meta:user-defined meta:name="OVERHEIDop.straatnaam">Coehoorn van Scheltinga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490 552158</meta:user-defined>
    <meta:user-defined meta:name="OVERHEID.EPSG28992/DC.spatial">191532 552225</meta:user-defined>
    <meta:user-defined meta:name="OVERHEIDop.versieInformatie"/>
  </office:meta>
</office:document-meta>
</file>