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en commissie bezwaarschriften 13 februari 20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maandagavond 13 februari 2017 zijn in het gemeentehuis te Heerenveen de volgende openbare hoorzittingen gepland:</text:p>
            <text:p text:style-name="common-al">19.35 uur:      bezwaarschrift tegen de weigering van een omgevingsvergunning voor het veranderen van het gebruik van een bedrijfspand op de locatie Heremaweg 22 te Heerenveen;</text:p>
            <text:p text:style-name="common-al">20.00 uur:      bezwaarschrift tegen het aanwijzen als monument van een pand aan de Burgemeester Falkenaweg 34 te Heerenveen.</text:p>
            <text:p text:style-name="common-al"/>
            <text:p text:style-name="common-al">Deze planning kan worden gewijzigd. Voor informatie hierover kunt u bellen met het secretariaat van de commissie bezwaarschriften, tel. 14 0513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20192</text:span><text:line-break/><text:date style:data-style-name="dag" text:fixed="true" text:date-value="2017-02-08"/><text:line-break/><text:date style:data-style-name="jaar" text:fixed="true" text:date-value="2017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20192</text:span><text:date style:data-style-name="nicedate" text:fixed="true" text:date-value="2017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20192</text:span><text:date style:data-style-name="nicedate" text:fixed="true" text:date-value="2017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Openbare hoorzittingen commissie bezwaarschriften 13 februari 2017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2-08</meta:user-defined>
    <meta:user-defined meta:name="OVERHEIDop.publicationIssue">20192</meta:user-defined>
    <meta:user-defined meta:name="OVERHEIDop.GmbID/DC.identifier">gmb-2017-20192</meta:user-defined>
    <meta:user-defined meta:name="OVERHEID.TaxonomieBeleidsagenda/OVERHEID.category">Bes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4AN 4 228</meta:user-defined>
    <meta:user-defined meta:name="OVERHEIDop.woonplaats">Heerenveen</meta:user-defined>
    <meta:user-defined meta:name="OVERHEIDop.straatnaam">Heremaweg</meta:user-defined>
    <meta:user-defined meta:name="OVERHEID.PostcodeHuisnummer/OVERHEIDop.postcodeHuisnummer">8442LD 34</meta:user-defined>
    <meta:user-defined meta:name="OVERHEIDop.straatnaam">Burgemeester Falkenaweg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2742 550244</meta:user-defined>
    <meta:user-defined meta:name="OVERHEID.EPSG28992/DC.spatial">191347 552222</meta:user-defined>
    <meta:user-defined meta:name="OVERHEIDop.versieInformatie"/>
  </office:meta>
</office:document-meta>
</file>