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ordening Alleenrecht WerkSaam  </text:p>
      <text:section text:name="regeling_id1-3-2" text:style-name="regeling">
        <text:section text:name="aanhef_id1-3-2-1" text:style-name="aanhef">
          <text:section text:name="preambule_id1-3-2-1-1" text:style-name="preambule">
            <text:p text:style-name="al">De raad van de gemeente Opmeer,</text:p>
            <text:p text:style-name="al"/>
            <text:p text:style-name="al">besluit, gelezen het voorstel van burgemeester en wethouders van 5 september 2017, en </text:p>
            <text:p text:style-name="al"/>
            <text:p text:style-name="al">gelet op het advies van de Commissie bestuurlijke zaken en verantwoording het volgende;</text:p>
            <text:p text:style-name="al"/>
            <text:p text:style-name="al">de Verordening Alleenrecht WerkSaam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Aan de gemeenschappelijke regeling WerkSaam wordt, bij uitsluiting van andere hiervoor in aanmerking komende partijen, het recht voorbehouden de volgende werkzaamheden te verrichten:</text:p>
            <text:p text:style-name="al">- nader te omschrijven schoonmaakwerkzaamheden van het gemeentehuis te Opmeer en mogelijke andere locaties die eigendom van de gemeente Opmeer zijn;</text:p>
            <text:p text:style-name="al">- verzorgen van post- en reprowerkzaamheden;</text:p>
            <text:p text:style-name="al">- het uitvoeren van nader te omschrijven werkzaamheden in het kader van het onderhoud van het openbaar groen en opruimwerkzaamheden in de openbare ruimte van de gemeente Opmeer.</text:p>
            <text:p text:style-name="al"/>
          </text:section>
          <text:section text:name="artikel_id1-3-2-2-2" text:style-name="artikel">
            <text:p text:style-name="artikel_kop_titel"><text:span text:style-name="artikel_kop_label">Artikel</text:span> <text:span text:style-name="artikel_kop_nr">2</text:span> </text:p>
            <text:p text:style-name="al">1. Bij de prijsafspraken wordt door beide partijen de marktconformiteit in prijs- kwaliteitverhouding bewaakt;</text:p>
            <text:p text:style-name="al">2. De gemeenschappelijke regeling WerkSaam als uitvoerder van de sociale werkvoorziening is verplicht marktconforme tarieven te hanteren;</text:p>
            <text:p text:style-name="al">3. De gemeenschappelijke regeling WerkSaam is verplicht bij de uitvoering van haar werkzaamheden in het kader van deze verordening, toepassing te geven aan het (Europese) aanbestedingsrecht;</text:p>
            <text:p text:style-name="al">4. Concrete afspraken over de inhoud en de uitvoering van de in artikel 1 genoemde werkzaamheden alsmede over de daaraan te stellen kwaliteitseisen en de daarvoor in rekening te brengen kosten worden schriftelijk vastgelegd.</text:p>
            <text:p text:style-name="al"/>
          </text:section>
          <text:section text:name="artikel_id1-3-2-2-3" text:style-name="artikel">
            <text:p text:style-name="artikel_kop_titel"><text:span text:style-name="artikel_kop_label">Artikel</text:span> <text:span text:style-name="artikel_kop_nr">3</text:span> </text:p>
            <text:p text:style-name="al">Bij gunning van deze leveringen of diensten gaat de voorkeur uit naar toepassing van de mogelijkheden van ‘alleenrecht’.</text:p>
            <text:p text:style-name="al"/>
          </text:section>
          <text:section text:name="artikel_id1-3-2-2-4" text:style-name="artikel">
            <text:p text:style-name="artikel_kop_titel"><text:span text:style-name="artikel_kop_label">Artikel</text:span> <text:span text:style-name="artikel_kop_nr">4</text:span> </text:p>
            <text:p text:style-name="al">Deze verordening wordt aangehaald als “Verordening Alleenrecht WerkSaam”. </text:p>
          </text:section>
          <text:section text:name="artikel_id1-3-2-2-5" text:style-name="artikel">
            <text:p text:style-name="artikel_kop_titel"><text:span text:style-name="artikel_kop_label">Artikel</text:span> <text:span text:style-name="artikel_kop_nr">5</text:span> </text:p>
            <text:p text:style-name="al">1. De “Verordening Alleenrecht Sociale Werkvoorzieningsschap 2012”, vastgesteld in de vergadering van 22 december 2011 wordt ingetrokken met ingang van de inwerkingtreding van deze herziene verordening met dien verstande dat zij van toepassing blijft op de besluiten die op grond van eerst vermelde verordening zijn genomen. </text:p>
            <text:p text:style-name="al">2. Deze verordening treedt in werking met ingang van de eerste dag na het verstrijken van de termijn als bedoeld in artikel 142 gemeentewet (8 dagen) na de datum van haar bekendmaking.</text:p>
            <text:p text:style-name="al"/>
            <text:p text:style-name="al">Dit is besloten in de openbare vergadering van de gemeenteraad van Opmeer op 9 november 2017.</text:p>
          </text:section>
        </text:section>
        <text:section text:name="regeling-sluiting_id1-3-2-3" text:style-name="regeling-sluiting">
          <text:section text:name="ondertekening_id1-3-2-3-1">
            <text:p><text:span text:style-name="functie">Mevrouw M.C.G.M. de Vree-Bekker    De heer G.J.A.M. Nijpels</text:span></text:p>
            <text:p><text:span text:style-name="functie"/></text:p>
            <text:p><text:span text:style-name="functie">Raadsgriffier       Raadsvoorzit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200365</text:span><text:line-break/><text:date style:data-style-name="dag" text:fixed="true" text:date-value="2017-11-15"/><text:line-break/><text:date style:data-style-name="jaar" text:fixed="true" text:date-value="2017-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0365</text:span><text:date style:data-style-name="nicedate" text:fixed="true" text:date-value="2017-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0365</text:span><text:date style:data-style-name="nicedate" text:fixed="true" text:date-value="2017-11-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Alleenrecht WerkSaam</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15</meta:user-defined>
    <meta:user-defined meta:name="OVERHEIDop.publicationIssue">200365</meta:user-defined>
    <meta:user-defined meta:name="OVERHEIDop.GmbID/DC.identifier">gmb-2017-200365</meta:user-defined>
    <meta:user-defined meta:name="OVERHEID.TaxonomieBeleidsagenda/OVERHEID.category">Bestuur | Organisatie en beleid</meta:user-defined>
    <meta:user-defined meta:name="OVERHEID.Gemeente/DC.spatial">Opmeer</meta:user-defined>
    <meta:user-defined meta:name="DC.source">N.v.t.;</meta:user-defined>
    <meta:user-defined meta:name="OVERHEID.Organisatietype/OVERHEID.organisationType">gemeente</meta:user-defined>
    <meta:user-defined meta:name="OVERHEID.Informatietype/DC.type">officiële publicatie</meta:user-defined>
    <meta:user-defined meta:name="OVERHEID.Gemeente/DC.creator">Opmeer</meta:user-defined>
    <dc:language>nl</dc:language>
    <meta:user-defined meta:name="xs:date/OVERHEIDop.startdatum">2017-11-23</meta:user-defined>
    <meta:user-defined meta:name="xs:date/OVERHEIDop.einddatum">2017-11-23</meta:user-defined>
    <meta:user-defined meta:name="OVERHEIDgvop.Informatietype/DC.type">Verordeningen</meta:user-defined>
    <meta:user-defined meta:name="OVERHEID.Gemeente/OVERHEID.authority">Opmeer</meta:user-defined>
    <meta:user-defined meta:name="OVERHEID.Gemeente/DCTERMS.publisher">Opmeer</meta:user-defined>
    <meta:user-defined meta:name="OVERHEIDop.betreftRegeling">CVDR603552_1</meta:user-defined>
    <meta:user-defined meta:name="OVERHEIDop.versieInformatie"/>
  </office:meta>
</office:document-meta>
</file>