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SCHANS 50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woning  op het perceel Schans 50 te Heerenveen  (13 november 2017).</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0041</text:span><text:line-break/><text:date style:data-style-name="dag" text:fixed="true" text:date-value="2017-11-15"/><text:line-break/><text:date style:data-style-name="jaar" text:fixed="true" text:date-value="2017-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00041</text:span><text:date style:data-style-name="nicedate" text:fixed="true" text:date-value="2017-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00041</text:span><text:date style:data-style-name="nicedate" text:fixed="true" text:date-value="2017-11-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SCHANS 50 HEERENVE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1-15</meta:user-defined>
    <meta:user-defined meta:name="OVERHEIDop.publicationIssue">200041</meta:user-defined>
    <meta:user-defined meta:name="OVERHEIDop.GmbID/DC.identifier">gmb-2017-200041</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1AE 48</meta:user-defined>
    <meta:user-defined meta:name="OVERHEIDop.woonplaats">Heerenveen</meta:user-defined>
    <meta:user-defined meta:name="OVERHEIDop.straatnaam">Schans</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0269 553773</meta:user-defined>
    <meta:user-defined meta:name="OVERHEIDop.versieInformatie"/>
  </office:meta>
</office:document-meta>
</file>