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RAADSVERGADER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enbare raadsvergadering op maandag <text:span text:style-name="nadrukvet">27 november</text:span><text:span text:style-name="nadrukvet"> 2017 om 20.00 uur</text:span> in de raadszaal van het gemeentehuis, Crackstraat 2 te Heerenveen<text:span text:style-name="nadrukvet">.</text:span><text:span text:style-name="nadrukvet"/></text:p>
            <text:p text:style-name="common-al"/>
            <text:p text:style-name="common-al">
            <text:span text:style-name="nadrukvet">Agenda</text:span>
          </text:p>
            <text:p text:style-name="common-al">1. Opening</text:p>
            <text:p text:style-name="common-al">2. Vaststelling agenda</text:p>
            <text:p text:style-name="common-al">3. Mondelinge vragen</text:p>
            <text:p text:style-name="common-al">4a. Besluitenlijst 16 oktober 2017</text:p>
            <text:p text:style-name="common-al">4b. Besluitenlijst 9 november 2017</text:p>
            <text:p text:style-name="common-al">5. Lijst ingekomen stukken</text:p>
            <text:p text:style-name="common-al">6. Verklaring van geen bedenkingen Van Helomalaan 2 Heerenveen </text:p>
            <text:p text:style-name="common-al">7. Rapport Rekenkamercommissie Samen thuis? </text:p>
            <text:p text:style-name="common-al">8. Investeringskrediet uitvoeringsplan Kostverloren</text:p>
            <text:p text:style-name="common-al">9. Beheersverordening Haskerdijken-Nieuwebrug</text:p>
            <text:p text:style-name="common-al">10. Beheersverordening Kanaal-Oost e.o.</text:p>
            <text:p text:style-name="common-al">11. Zienswijze begrotingswijziging GR SW Fryslân</text:p>
            <text:p text:style-name="common-al">12. Sluiting</text:p>
            <text:p text:style-name="common-al"/>
            <text:p text:style-name="common-al">Achterliggende stukken kunt u vinden op de website van de gemeenteraad: <text:a xlink:href="http://www.gemeenteraadheerenveen.frl/" xlink:type="simple">www.gemeenteraadheerenveen.frl</text:a>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96710</text:span><text:line-break/><text:date style:data-style-name="dag" text:fixed="true" text:date-value="2017-11-17"/><text:line-break/><text:date style:data-style-name="jaar" text:fixed="true" text:date-value="2017-11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7  nr. 196710</text:span><text:date style:data-style-name="nicedate" text:fixed="true" text:date-value="2017-11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7  nr. 196710</text:span><text:date style:data-style-name="nicedate" text:fixed="true" text:date-value="2017-11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RAADSVERGADERING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7</meta:user-defined>
    <meta:user-defined meta:name="DCTERMS.W3CDTF/DCTERMS.available">2017-11-17</meta:user-defined>
    <meta:user-defined meta:name="OVERHEIDop.publicationIssue">196710</meta:user-defined>
    <meta:user-defined meta:name="OVERHEIDop.GmbID/DC.identifier">gmb-2017-196710</meta:user-defined>
    <meta:user-defined meta:name="OVERHEID.TaxonomieBeleidsagenda/OVERHEID.category">Bestuur | Organisatie en beleid</meta:user-defined>
    <meta:user-defined meta:name="OVERHEID.Gemeente/DC.spatial">Heerenveen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Heerenveen</meta:user-defined>
    <meta:user-defined meta:name="OVERHEIDgvop.Informatietype/DC.type">Overige overheidsinformatie</meta:user-defined>
    <meta:user-defined meta:name="OVERHEID.Gemeente/OVERHEID.authority">Heerenveen</meta:user-defined>
    <meta:user-defined meta:name="OVERHEID.Gemeente/DCTERMS.publisher">Heerenveen</meta:user-defined>
    <meta:user-defined meta:name="OVERHEIDop.versieInformatie"/>
  </office:meta>
</office:document-meta>
</file>