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6 november 2017</text:p>
            <text:p text:style-name="tussenkopcur">Tijd: 19.30 uur</text:p>
            <text:p text:style-name="tussenkopcur">Plaats: Raadszaal gemeentehuis Heerenveen</text:p>
            <text:p text:style-name="tussenkopcur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14 september 2017</text:p>
            <text:p text:style-name="common-al">3b. Besluitenlijst van de openbare commissoriale vergadering van 16 oktober 2017</text:p>
            <text:p text:style-name="common-al">3c. Toezeggingen / LTA</text:p>
            <text:p text:style-name="common-al">3d. Actualiteit gaswinning</text:p>
            <text:p text:style-name="common-al">4. Mededelingen / ingekomen stukken</text:p>
            <text:p text:style-name="common-al">5. Rondvraag</text:p>
            <text:p text:style-name="common-al">6. Verklaring van geen bedenkingen Van Helomalaan 2 Heerenveen (raad 27 november 2017)</text:p>
            <text:p text:style-name="common-al">7. Investeringskrediet uitvoeringsplan Kostverloren (raad 27 november 2017)</text:p>
            <text:p text:style-name="common-al">8. Beheersverordening Haskerdijken-Nieuwebrug (raad 27 november 2017)</text:p>
            <text:p text:style-name="common-al">9. Beheersverordening Kanaal-Oost e.o. (raad 27 november 2017)</text:p>
            <text:p text:style-name="common-al">10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6700</text:span><text:line-break/><text:date style:data-style-name="dag" text:fixed="true" text:date-value="2017-11-10"/><text:line-break/><text:date style:data-style-name="jaar" text:fixed="true" text:date-value="2017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96700</text:span><text:date style:data-style-name="nicedate" text:fixed="true" text:date-value="2017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96700</text:span><text:date style:data-style-name="nicedate" text:fixed="true" text:date-value="2017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1-10</meta:user-defined>
    <meta:user-defined meta:name="OVERHEIDop.publicationIssue">196700</meta:user-defined>
    <meta:user-defined meta:name="OVERHEIDop.GmbID/DC.identifier">gmb-2017-19670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