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6 november 2017</text:p>
            <text:p text:style-name="tussenkopcur">Tijd: 19.30 uur </text:p>
            <text:p text:style-name="tussenkopcur">Plaats: Vergaderkamer 12/13, gemeentehuis Heerenveen</text:p>
            <text:p text:style-name="tussenkopcur">Nico Smits en Jeroen Veltheer informeren de commissie over Heerenveens initiatief Toegankelijkheid (HiT)</text:p>
            <text:p text:style-name="tussenkopcur">Agenda:</text:p>
            <text:p text:style-name="common-al">1. Opening</text:p>
            <text:p text:style-name="common-al">2. Vaststelling agenda</text:p>
            <text:p text:style-name="common-al">3a Besluitenlijst van de openbare vergadering van 9 oktober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Rapport Rekenkamercommissie Samen thuis? (raad 27 november 2017)</text:p>
            <text:p text:style-name="common-al">7. Zienswijze begrotingswijziging GR SW Fryslân (raad 27 november 2017)</text:p>
            <text:p text:style-name="common-al">8. preventieplan schuldhulpverlening 2012-2016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687</text:span><text:line-break/><text:date style:data-style-name="dag" text:fixed="true" text:date-value="2017-11-10"/><text:line-break/><text:date style:data-style-name="jaar" text:fixed="true" text:date-value="2017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687</text:span><text:date style:data-style-name="nicedate" text:fixed="true" text:date-value="2017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687</text:span><text:date style:data-style-name="nicedate" text:fixed="true" text:date-value="2017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10</meta:user-defined>
    <meta:user-defined meta:name="OVERHEIDop.publicationIssue">196687</meta:user-defined>
    <meta:user-defined meta:name="OVERHEIDop.GmbID/DC.identifier">gmb-2017-196687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