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DE DOLTEN 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aanleggen van 4 110 kv velden en een koppeltranformatorveld op het perceel de Dolten 7 te Heerenveen (06-11-2017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6028</text:span><text:line-break/><text:date style:data-style-name="dag" text:fixed="true" text:date-value="2017-11-09"/><text:line-break/><text:date style:data-style-name="jaar" text:fixed="true" text:date-value="2017-1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96028</text:span><text:date style:data-style-name="nicedate" text:fixed="true" text:date-value="2017-1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96028</text:span><text:date style:data-style-name="nicedate" text:fixed="true" text:date-value="2017-1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DE DOLTEN 7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1-09</meta:user-defined>
    <meta:user-defined meta:name="OVERHEIDop.publicationIssue">196028</meta:user-defined>
    <meta:user-defined meta:name="OVERHEIDop.GmbID/DC.identifier">gmb-2017-196028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7SB 7</meta:user-defined>
    <meta:user-defined meta:name="OVERHEIDop.woonplaats">Heerenveen</meta:user-defined>
    <meta:user-defined meta:name="OVERHEIDop.straatnaam">De Dolten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87329 554031</meta:user-defined>
    <meta:user-defined meta:name="OVERHEIDop.versieInformatie"/>
  </office:meta>
</office:document-meta>
</file>