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PIM MULIERLAAN 1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inter)nationale schaatstoernooien tijdens het seizoen 2017-2018 op de locatie Pim Mulierlaan 1 te Heerenveen (25-10-2017).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126</text:span><text:line-break/><text:date style:data-style-name="dag" text:fixed="true" text:date-value="2017-10-31"/><text:line-break/><text:date style:data-style-name="jaar" text:fixed="true" text:date-value="2017-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89126</text:span><text:date style:data-style-name="nicedate" text:fixed="true" text:date-value="2017-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89126</text:span><text:date style:data-style-name="nicedate" text:fixed="true" text:date-value="2017-10-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PIM MULIERLAAN 1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0-31</meta:user-defined>
    <meta:user-defined meta:name="OVERHEIDop.publicationIssue">189126</meta:user-defined>
    <meta:user-defined meta:name="OVERHEIDop.GmbID/DC.identifier">gmb-2017-189126</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DA 1</meta:user-defined>
    <meta:user-defined meta:name="OVERHEIDop.woonplaats">Heerenveen</meta:user-defined>
    <meta:user-defined meta:name="OVERHEIDop.straatnaam">Pim Mulier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412 550379</meta:user-defined>
    <meta:user-defined meta:name="OVERHEIDop.versieInformatie"/>
  </office:meta>
</office:document-meta>
</file>