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RACHT VOOR NUMMER 5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Dracht voor nummer 55 te Heerenveen (26-10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9011</text:span><text:line-break/><text:date style:data-style-name="dag" text:fixed="true" text:date-value="2017-10-30"/><text:line-break/><text:date style:data-style-name="jaar" text:fixed="true" text:date-value="2017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89011</text:span><text:date style:data-style-name="nicedate" text:fixed="true" text:date-value="2017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89011</text:span><text:date style:data-style-name="nicedate" text:fixed="true" text:date-value="2017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RACHT VOOR NUMMER 55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0-30</meta:user-defined>
    <meta:user-defined meta:name="OVERHEIDop.publicationIssue">189011</meta:user-defined>
    <meta:user-defined meta:name="OVERHEIDop.GmbID/DC.identifier">gmb-2017-189011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BL 55</meta:user-defined>
    <meta:user-defined meta:name="OVERHEIDop.woonplaats">Heerenveen</meta:user-defined>
    <meta:user-defined meta:name="OVERHEIDop.straatnaam">Drach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123 552528</meta:user-defined>
    <meta:user-defined meta:name="OVERHEIDop.versieInformatie"/>
  </office:meta>
</office:document-meta>
</file>