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RACHT 5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winkelpand op het perceel Dracht 55 te Heerenveen (25-10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8318</text:span><text:line-break/><text:date style:data-style-name="dag" text:fixed="true" text:date-value="2017-10-30"/><text:line-break/><text:date style:data-style-name="jaar" text:fixed="true" text:date-value="2017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88318</text:span><text:date style:data-style-name="nicedate" text:fixed="true" text:date-value="2017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88318</text:span><text:date style:data-style-name="nicedate" text:fixed="true" text:date-value="2017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DRACHT 55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0-30</meta:user-defined>
    <meta:user-defined meta:name="OVERHEIDop.publicationIssue">188318</meta:user-defined>
    <meta:user-defined meta:name="OVERHEIDop.GmbID/DC.identifier">gmb-2017-188318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BL 55</meta:user-defined>
    <meta:user-defined meta:name="OVERHEIDop.woonplaats">Heerenveen</meta:user-defined>
    <meta:user-defined meta:name="OVERHEIDop.straatnaam">Drach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123 552528</meta:user-defined>
    <meta:user-defined meta:name="OVERHEIDop.versieInformatie"/>
  </office:meta>
</office:document-meta>
</file>