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<text:span text:style-name="nadrukvet">donderdag 9 november 2017 om 20.00 uur</text:span> 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p text:style-name="common-al">1. Opening</text:p>
            <text:p text:style-name="common-al">2. Vaststelling agenda</text:p>
            <text:p text:style-name="common-al">3. Begroting 2018</text:p>
            <text:p text:style-name="common-al">4. Bestedingsplannen reserves en voorzieningen 2018-2021</text:p>
            <text:p text:style-name="common-al">5. Sluiting</text:p>
            <text:p text:style-name="common-al"/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3884</text:span><text:line-break/><text:date style:data-style-name="dag" text:fixed="true" text:date-value="2017-10-31"/><text:line-break/><text:date style:data-style-name="jaar" text:fixed="true" text:date-value="2017-10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83884</text:span><text:date style:data-style-name="nicedate" text:fixed="true" text:date-value="2017-10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83884</text:span><text:date style:data-style-name="nicedate" text:fixed="true" text:date-value="2017-10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0-31</meta:user-defined>
    <meta:user-defined meta:name="OVERHEIDop.publicationIssue">183884</meta:user-defined>
    <meta:user-defined meta:name="OVERHEIDop.GmbID/DC.identifier">gmb-2017-183884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