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mmissoriale 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maandag 16 oktober 2017</text:p>
            <text:p text:style-name="tussenkopcur">Tijd: 21.00 uur (aansluitend aan de raadsvergadering)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. Gevoelen raad planologische medewerking gaswinning en verdubbeling gasleiding in Nieuwehorne</text:p>
            <text:p text:style-name="common-al">4. Gevoelen raad concept-advies winningsplan Nieuwehorne</text:p>
            <text:p text:style-name="common-al">5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6629</text:span><text:line-break/><text:date style:data-style-name="dag" text:fixed="true" text:date-value="2017-10-12"/><text:line-break/><text:date style:data-style-name="jaar" text:fixed="true" text:date-value="2017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6629</text:span><text:date style:data-style-name="nicedate" text:fixed="true" text:date-value="2017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6629</text:span><text:date style:data-style-name="nicedate" text:fixed="true" text:date-value="2017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Commissoriale 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12</meta:user-defined>
    <meta:user-defined meta:name="OVERHEIDop.publicationIssue">176629</meta:user-defined>
    <meta:user-defined meta:name="OVERHEIDop.GmbID/DC.identifier">gmb-2017-17662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