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6 OKTOBER 2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maandagavond 16 oktober 2017 is in het gemeentehuis te Heerenveen de volgende openbare hoorzitting gepland:</text:p>
            <text:p text:style-name="common-al"/>
            <text:p text:style-name="common-al">19.15 uur:</text:p>
            <text:p text:style-name="common-al">bezwaarschrift tegen het verlenen van een omgevingsvergunning voor het vergroten van een woning op het adres Dalkruid 25 te Heerenveen</text:p>
            <text:p text:style-name="common-al"/>
            <text:p text:style-name="last-al">Deze planning kan worden gewijzigd. Voor informatie hierover kunt u bellen met het secretariaat van de commissie bezwaarschriften, tel 14 051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5718</text:span><text:line-break/><text:date style:data-style-name="dag" text:fixed="true" text:date-value="2017-10-10"/><text:line-break/><text:date style:data-style-name="jaar" text:fixed="true" text:date-value="2017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5718</text:span><text:date style:data-style-name="nicedate" text:fixed="true" text:date-value="2017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5718</text:span><text:date style:data-style-name="nicedate" text:fixed="true" text:date-value="2017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6 OKTOBER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10</meta:user-defined>
    <meta:user-defined meta:name="OVERHEIDop.publicationIssue">175718</meta:user-defined>
    <meta:user-defined meta:name="OVERHEIDop.GmbID/DC.identifier">gmb-2017-17571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