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enbare raadsvergadering op maandag <text:span text:style-name="nadrukvet">16 oktober</text:span><text:span text:style-name="nadrukvet">2017</text:span><text:span text:style-name="nadrukvet"/><text:span text:style-name="nadrukvet">om </text:span><text:span text:style-name="nadrukvet">20.00</text:span><text:span text:style-name="nadrukvet"> uur</text:span> in de raadszaal van het gemeentehuis, Crackstraat 2 te Heerenveen.</text:p>
            <text:p text:style-name="common-al"/>
            <text:p text:style-name="common-al">
            <text:span text:style-name="nadrukvet">Agenda</text:span>
          </text:p>
            <text:p text:style-name="common-al">1. Opening</text:p>
            <text:p text:style-name="common-al">2. Vaststelling agenda</text:p>
            <text:p text:style-name="common-al">3. Mondelinge vragen</text:p>
            <text:p text:style-name="common-al">4. Besluitenlijst 25 september 2017</text:p>
            <text:p text:style-name="common-al">5. Lijst ingekomen stukken</text:p>
            <text:p text:style-name="common-al">6. Verzamelbesluit 2017-3</text:p>
            <text:p text:style-name="common-al">7. Voortzetting Heerenveens Ondernemers Fonds</text:p>
            <text:p text:style-name="common-al">8. Aanleg glasvezelnetwerk voor de bedrijfsvoering</text:p>
            <text:p text:style-name="common-al">9. Bestemmingsplan Mercurius 6 in Heerenveen</text:p>
            <text:p text:style-name="common-al">10. Zienswijze op lidmaatschap Nationale verenging voor volkskrediet (NVVK)</text:p>
            <text:p text:style-name="common-al">11. Budget kerstattentie 2017</text:p>
            <text:p text:style-name="common-al">12. Sluiting</text:p>
            <text:p text:style-name="common-al"/>
            <text:p text:style-name="common-al">Aansluitend spreken raad en college over gaswinning in Nieuwehorne.</text:p>
            <text:p text:style-name="common-al"/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74656</text:span><text:line-break/><text:date style:data-style-name="dag" text:fixed="true" text:date-value="2017-10-09"/><text:line-break/><text:date style:data-style-name="jaar" text:fixed="true" text:date-value="2017-10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74656</text:span><text:date style:data-style-name="nicedate" text:fixed="true" text:date-value="2017-10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74656</text:span><text:date style:data-style-name="nicedate" text:fixed="true" text:date-value="2017-10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0-09</meta:user-defined>
    <meta:user-defined meta:name="OVERHEIDop.publicationIssue">174656</meta:user-defined>
    <meta:user-defined meta:name="OVERHEIDop.GmbID/DC.identifier">gmb-2017-174656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