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2 oktober 2017</text:p>
            <text:p text:style-name="tussenkopcur">Tijd: 20.30 uur </text:p>
            <text:p text:style-name="tussenkopcur">Plaats: Raadszaal, gemeentehuis Heerenveen</text:p>
            <text:p text:style-name="tussenkopcur"/>
            <text:p text:style-name="tussenkopcur">Agenda:</text:p>
            <text:p text:style-name="common-al"/>
            <text:p text:style-name="common-al">1. Opening</text:p>
            <text:p text:style-name="common-al">2. Vaststelling agenda</text:p>
            <text:p text:style-name="common-al">2a. Inkoopmonitor toelichting in de vorm van een korte presentatie</text:p>
            <text:p text:style-name="common-al">2b. Stand van zaken ICT</text:p>
            <text:p text:style-name="common-al">3a. Besluitenlijst van de openbare vergadering van 14 september 2017</text:p>
            <text:p text:style-name="common-al">3b. Toezeggingen / LTA</text:p>
            <text:p text:style-name="common-al">4. Mededelingen / ingekomen stukken</text:p>
            <text:p text:style-name="common-al">4a. Oproep: Breng het stembureau naar jongeren</text:p>
            <text:p text:style-name="common-al">5. Rondvraag</text:p>
            <text:p text:style-name="common-al">6. Verzamelbesluit 2017-3 (raad 16 oktober 2017)</text:p>
            <text:p text:style-name="common-al">7. Voortzetting Heerenveens Ondernemers Fonds (raad 16 oktober 2017)</text:p>
            <text:p text:style-name="common-al">8. Aanleg glasvezelnetwerk tbv bedrijfsvoering (raad 16 oktober 2017)</text:p>
            <text:p text:style-name="common-al">9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frl./" xlink:type="simple">www.gemeenteraadheerenveen.frl.</text:a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71692</text:span><text:line-break/><text:date style:data-style-name="dag" text:fixed="true" text:date-value="2017-10-05"/><text:line-break/><text:date style:data-style-name="jaar" text:fixed="true" text:date-value="2017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1692</text:span><text:date style:data-style-name="nicedate" text:fixed="true" text:date-value="2017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71692</text:span><text:date style:data-style-name="nicedate" text:fixed="true" text:date-value="2017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0-05</meta:user-defined>
    <meta:user-defined meta:name="OVERHEIDop.publicationIssue">171692</meta:user-defined>
    <meta:user-defined meta:name="OVERHEIDop.GmbID/DC.identifier">gmb-2017-171692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