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aststelling beleidsregel ex artikel 4:81 Algemene wet bestuursrecht met betrekking tot de registratie van een briefadres in de Basisregistratie Personen (BRP).</text:p>
      <text:section text:name="regeling_id1-3-2" text:style-name="regeling">
        <text:section text:name="aanhef_id1-3-2-1" text:style-name="aanhef"/>
        <text:section text:name="regeling-tekst_id1-3-2-2" text:style-name="regeling-tekst">
          <text:section text:name="artikel_id1-3-2-2-1" text:style-name="artikel">
            <text:p text:style-name="artikel_kop_titel"><text:span text:style-name="artikel_kop_label"/> </text:p>
            <text:p text:style-name="al">Burgemeester en Wethouders maken bekend dat zij op 30 augustus 2017 hebben</text:p>
            <text:p text:style-name="al">vastgesteld de ‘Regeling Briefadres Gemeente Urk 2017’. Deze regeling is vastgesteld ex artikel 4:81 van de Algemene wet bestuursrecht (Awb) en vervangt de ‘Regeling Briefadres Gemeente Urk – december 2016’.</text:p>
            <text:p text:style-name="al">De regeling heeft betrekking op aangifte en registratie van een briefadres in de BRP. Er staat in opgenomen onder welke voorwaarden een briefadres kan worden geregistreerd om zo het oneigenlijk gebruik van het briefadres tegen te gaan.</text:p>
            <text:p text:style-name="al">De regeling treedt in werking op de eerste dag na de dagtekening van Het Urkerland waarin zij wordt gepubliceerd.</text:p>
            <text:p text:style-name="al">Ingevolge artikel 8:3 Awb kan geen beroep worden aangetekend tegen het besluit om een beleidsregel vast te stellen. De regeling ligt vanaf 14 september 2017 tijdens openingstijden ter inzage bij het Gemeenteportaal, Singel 9 te Urk.</text:p>
          </text:section>
        </text:section>
        <text:section text:name="regeling-sluiting_id1-3-2-3" text:style-name="regeling-sluiting">
          <text:section text:name="ondertekening_id1-3-2-3-1">
            <text:p>Burgemeester en wethouders van Urk</text:p>
            <text:p><text:span text:style-name="functie"/></text:p>
          </text:section>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rk</text:p>
            </table:table-cell>
            <table:table-cell office:value-type="string" table:style-name="header.C">
              <text:p text:style-name="headerright"><text:span text:style-name="nr">Nr. 163644</text:span><text:line-break/><text:date style:data-style-name="dag" text:fixed="true" text:date-value="2017-09-21"/><text:line-break/><text:date style:data-style-name="jaar" text:fixed="true" text:date-value="2017-09-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7  nr. 163644</text:span><text:date style:data-style-name="nicedate" text:fixed="true" text:date-value="2017-09-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7  nr. 163644</text:span><text:date style:data-style-name="nicedate" text:fixed="true" text:date-value="2017-09-21"/></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Vaststelling beleidsregel ex artikel 4:81 Algemene wet bestuursrecht met betrekking tot de registratie van een briefadres in de Basisregistratie Personen (BRP).</meta:user-defined>
    <meta:user-defined meta:name="OVERHEIDop.doctype">Officiële Publicaties, versie 1.1</meta:user-defined>
    <meta:user-defined meta:name="OVERHEIDop.publicationName">Gemeenteblad</meta:user-defined>
    <meta:user-defined meta:name="DCTERMS.W3CDTF/OVERHEIDop.jaargang">2017</meta:user-defined>
    <meta:user-defined meta:name="DCTERMS.W3CDTF/DCTERMS.available">2017-09-21</meta:user-defined>
    <meta:user-defined meta:name="OVERHEIDop.publicationIssue">163644</meta:user-defined>
    <meta:user-defined meta:name="OVERHEIDop.GmbID/DC.identifier">gmb-2017-163644</meta:user-defined>
    <meta:user-defined meta:name="OVERHEID.TaxonomieBeleidsagenda/OVERHEID.category">Recht | Organisatie en beleid</meta:user-defined>
    <meta:user-defined meta:name="OVERHEID.Gemeente/DC.spatial">Urk</meta:user-defined>
    <meta:user-defined meta:name="DC.source">artikel 4:81 van de Algemene wet bestuursrecht;1.0:c:BWBR0005537&amp;artikel=4%3A81&amp;g=2017-09-01</meta:user-defined>
    <meta:user-defined meta:name="OVERHEIDop.referentienummer">2017.0550</meta:user-defined>
    <meta:user-defined meta:name="DCTERMS.alternative">Beleidsregel briefadres</meta:user-defined>
    <meta:user-defined meta:name="OVERHEID.Organisatietype/OVERHEID.organisationType">gemeente</meta:user-defined>
    <meta:user-defined meta:name="OVERHEID.Informatietype/DC.type">officiële publicatie</meta:user-defined>
    <meta:user-defined meta:name="OVERHEID.Gemeente/DC.creator">Urk</meta:user-defined>
    <dc:language>nl</dc:language>
    <meta:user-defined meta:name="OVERHEIDgvop.Informatietype/DC.type">Beleidsregels</meta:user-defined>
    <meta:user-defined meta:name="OVERHEID.Gemeente/DCTERMS.publisher">Urk</meta:user-defined>
    <meta:user-defined meta:name="OVERHEID.Gemeente/OVERHEID.authority">Urk</meta:user-defined>
    <meta:user-defined meta:name="OVERHEIDop.versieInformatie"/>
  </office:meta>
</office:document-meta>
</file>