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8 SEPTEMBER 2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maandagavond 18 september 2017 is in het gemeentehuis te Heerenveen de volgende openbare hoorzitting gepland:</text:p>
            <text:p text:style-name="common-al"/>
            <text:p text:style-name="common-al">18.50 uur:</text:p>
            <text:p text:style-name="common-al">bezwaarschriften tegen het opleggen van een last onder dwangsom in verband met bewoning van een bedrijfspand op het adres Leeuwarderstraatweg 119 te Heerenveen.</text:p>
            <text:p text:style-name="common-al"/>
            <text:p text:style-name="common-al">Deze planning kan worden gewijzigd. Voor informatie hierover kunt u bellen met het secretariaat van de commissie bezwaarschriften, tel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329</text:span><text:line-break/><text:date style:data-style-name="dag" text:fixed="true" text:date-value="2017-09-14"/><text:line-break/><text:date style:data-style-name="jaar" text:fixed="true" text:date-value="2017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329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329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8 SEPTEMBER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4</meta:user-defined>
    <meta:user-defined meta:name="OVERHEIDop.publicationIssue">159329</meta:user-defined>
    <meta:user-defined meta:name="OVERHEIDop.GmbID/DC.identifier">gmb-2017-15932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